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азва" style:master-page-name="MP0" style:family="paragraph">
      <style:paragraph-properties fo:break-before="page" fo:line-height="150%" fo:margin-right="-0.0006in"/>
    </style:style>
    <style:style style:name="T2" style:parent-style-name="Шрифтабзацузапромовчанням" style:family="text">
      <style:text-properties fo:font-weight="normal" style:font-weight-asian="normal" fo:language="ru" fo:country="RU"/>
    </style:style>
    <style:style style:name="T3" style:parent-style-name="Шрифтабзацузазамовчуванням" style:family="text">
      <style:text-properties fo:font-size="14pt" style:font-size-asian="14pt" style:font-size-complex="14pt"/>
    </style:style>
    <style:style style:name="T4" style:parent-style-name="Шрифтабзацузазамовчуванням" style:family="text">
      <style:text-properties fo:font-size="14pt" style:font-size-asian="14pt" style:font-size-complex="14pt"/>
    </style:style>
    <style:style style:name="T5" style:parent-style-name="Шрифтабзацузазамовчуванням" style:family="text">
      <style:text-properties fo:font-size="14pt" style:font-size-asian="14pt" style:font-size-complex="14pt"/>
    </style:style>
    <style:style style:name="P6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T8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9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10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1" style:parent-style-name="Заголовок12" style:family="paragraph">
      <style:paragraph-properties fo:keep-with-next="always" fo:keep-together="always" fo:margin-top="0in" fo:margin-right="-0.1972in" fo:text-indent="0in">
        <style:tab-stops>
          <style:tab-stop style:type="left" style:position="3.2847in"/>
        </style:tab-stops>
      </style:paragraph-properties>
    </style:style>
    <style:style style:name="T12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3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4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5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6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7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8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P19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20" style:parent-style-name="Standard" style:family="paragraph">
      <style:paragraph-properties fo:line-height="115%" fo:margin-right="3.1493in" fo:background-color="#FFFFFF"/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P21" style:parent-style-name="Standard" style:family="paragraph">
      <style:paragraph-properties fo:text-align="justify" fo:line-height="115%" fo:margin-right="3.1493in" fo:background-color="#FFFFFF">
        <style:tab-stops>
          <style:tab-stop style:type="left" style:position="2.8548in"/>
        </style:tab-stops>
      </style:paragraph-properties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P22" style:parent-style-name="Standard" style:family="paragraph">
      <style:paragraph-properties fo:text-align="justify" fo:line-height="115%" fo:margin-right="-0.1972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3" style:parent-style-name="Standard" style:family="paragraph">
      <style:paragraph-properties fo:text-align="justify" fo:line-height="115%" fo:margin-right="0.0104in" fo:text-indent="0.4923in"/>
    </style:style>
    <style:style style:name="T24" style:parent-style-name="Шрифтабзацузапромовчанням" style:family="text">
      <style:text-properties style:font-name="Times New Roman" style:font-name-asian="Times New Roman" style:font-name-complex="Times New Roman" fo:color="#00000A" fo:font-size="14pt" style:font-size-asian="14pt" style:font-size-complex="14pt" fo:language="uk" fo:country="UA" style:language-asian="ru" style:country-asian="RU"/>
    </style:style>
    <style:style style:name="T2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7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T2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29" style:parent-style-name="Standard" style:family="paragraph">
      <style:paragraph-properties fo:text-align="center" fo:margin-top="0.1666in" fo:margin-bottom="0.1666in" fo:line-height="115%" fo:margin-left="0.125in" fo:margin-right="-0.1972in">
        <style:tab-stops/>
      </style:paragraph-properties>
    </style:style>
    <style:style style:name="T30" style:parent-style-name="ОсновнийтекстІнтервал1pt" style:family="text">
      <style:text-properties style:font-name-asian="Arial Unicode MS" style:font-name-complex="Calibri" fo:font-size="14pt" style:font-size-asian="14pt" style:font-size-complex="14pt"/>
    </style:style>
    <style:style style:name="P31" style:parent-style-name="Standard" style:family="paragraph">
      <style:paragraph-properties fo:text-align="justify" fo:line-height="115%" fo:margin-right="0.0625in" fo:text-indent="0.5104in">
        <style:tab-stops>
          <style:tab-stop style:type="left" style:position="0.5312in"/>
        </style:tab-stops>
      </style:paragraph-properties>
    </style:style>
    <style:style style:name="T3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4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35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36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language="uk" fo:country="UA" style:language-asian="en" style:country-asian="US"/>
    </style:style>
    <style:style style:name="T37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38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39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40" style:parent-style-name="Шрифтабзацузапромовчанням" style:family="text">
      <style:text-properties style:font-name="Times New Roman" style:font-name-complex="Times New Roman" fo:color="#00000A" fo:font-size="14pt" style:font-size-asian="14pt" style:font-size-complex="14pt" fo:language="uk" fo:country="UA"/>
    </style:style>
    <style:style style:name="P41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4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53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5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56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7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58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59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60" style:parent-style-name="Standard" style:family="paragraph">
      <style:paragraph-properties fo:line-height="115%" fo:margin-right="-0.1972in"/>
    </style:style>
    <style:style style:name="P61" style:parent-style-name="Standard" style:family="paragraph">
      <style:paragraph-properties fo:line-height="115%" fo:margin-right="-0.1972in"/>
    </style:style>
    <style:style style:name="T6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64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</text:span><text:span text:style-name="T8">ИКОНАВЧИЙ КОМІТЕТ</text:span></text:p>
      <text:p text:style-name="P9"><text:span text:style-name="T10">РІШЕННЯ</text:span></text:p>
      <text:p text:style-name="P11"><text:bookmark-end text:name="bookmark1"/><text:span text:style-name="T12">23 липня</text:span><text:span text:style-name="T13"><text:s/>2026 року <text:s text:c="18"/></text:span><text:span text:style-name="T14"><text:s/></text:span><text:span text:style-name="T15"><text:s text:c="4"/>с.Дядьковичі<text:s/></text:span><text:span text:style-name="T16"><text:s text:c="39"/>№</text:span><text:span text:style-name="T17"><text:s/></text:span><text:span text:style-name="T18">97</text:span></text:p>
      <text:p text:style-name="P19"/>
      <text:p text:style-name="P20">Про впорядкування нумерації будинків,</text:p>
      <text:p text:style-name="P21">уточнення та присвоєння поштових адрес</text:p>
      <text:p text:style-name="P22"/>
      <text:p text:style-name="P23"><text:span text:style-name="T24">З метою впорядкування нумерації будинків, уточнення та присвоєння поштових адрес, р</text:span><text:span text:style-name="T25">озглянувши заяву гр.МЕЛЬНИЧУК Ольги<text:s/></text:span><text:span text:style-name="T26">Олександрівни про<text:s/></text:span><text:span text:style-name="T27">впорядкування нумерації будинків, уточнення та присвоєння поштових адрес</text:span><text:span text:style-name="T28">, <text:s/>керуючись п.п.10 п.б) ст. 30 Закону України «Про місцеве самоврядування в Україні», виконавчий комітет Дядьковицької сільської ради</text:span></text:p>
      <text:p text:style-name="P29"><text:span text:style-name="T30">вирішив:</text:span></text:p>
      <text:p text:style-name="P31"><text:span text:style-name="T32"><text:s/>У зв’язку із фактични</text:span><text:span text:style-name="T33">м розташуванням житлового будинку, який знаходиться на земельній ділянці з кадастровим номером 5624682700:02:003:0017,<text:s/></text:span><text:span text:style-name="T34">з</text:span><text:span text:style-name="T35">мінити поштову адресу житлового будинку з адреси: вул.<text:s/></text:span><text:span text:style-name="T36">Старослов’янська</text:span><text:span text:style-name="T37">, буд.<text:s/></text:span><text:span text:style-name="T38">21 в с.Пересопниця<text:s/></text:span><text:span text:style-name="T39">на адресу</text:span><text:span text:style-name="T40">:</text:span></text:p>
      <text:p text:style-name="P41"><text:span text:style-name="T42">в</text:span><text:span text:style-name="T43">улиця</text:span><text:span text:style-name="T44"><text:s/></text:span><text:span text:style-name="T45"><text:s/></text:span><text:span text:style-name="T46">Вербова</text:span><text:span text:style-name="T47">, будинок<text:s/></text:span><text:span text:style-name="T48">21<text:s/></text:span><text:span text:style-name="T49"><text:s text:c="256"/></text:span><text:span text:style-name="T50"><text:s text:c="256"/></text:span><text:span text:style-name="T51"><text:s text:c="256"/></text:span><text:span text:style-name="T52"><text:s text:c="88"/></text:span></text:p>
      <text:p text:style-name="P53"><text:span text:style-name="T54">село</text:span><text:span text:style-name="T55"><text:s/>Пересопниця</text:span></text:p>
      <text:p text:style-name="P56">Рівненський район</text:p>
      <text:p text:style-name="P57">Рівненська область</text:p>
      <text:p text:style-name="P58"><text:s text:c="33"/>Україна</text:p>
      <text:p text:style-name="P59"/>
      <text:p text:style-name="P60"/>
      <text:p text:style-name="P61"><text:span text:style-name="T62">Сільський голова<text:s/></text:span><text:span text:style-name="T63"><text:s text:c="66"/>Людмила ВІТКОВЕЦЬ</text:span></text:p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Обычный" style:display-name="Обычный" style:family="paragraph">
      <style:text-properties fo:hyphenate="true"/>
    </style:style>
    <style:style style:name="Основнойшрифтабзаца" style:display-name="Основной шрифт абзаца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in" fo:line-height="100%"/>
      <style:text-properties style:font-name="Arial Unicode MS" style:font-name-asian="Arial Unicode MS" style:font-name-complex="Arial Unicode MS" fo:color="#000000" fo:font-size="12pt" style:font-size-asian="12pt" style:font-size-complex="12pt" style:language-asian="uk" style:country-asian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сновнийтекст" style:display-name="Основний текст" style:family="paragraph" style:parent-style-name="Standard">
      <style:paragraph-properties fo:margin-bottom="0.4166in" fo:line-height="0.1513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.1388in" fo:line-height="0.4131in" fo:text-indent="0.7222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color="#00000A" fo:font-size="16pt" style:font-size-asian="16pt" style:font-size-complex="10pt" fo:language="uk" fo:country="UA" style:language-asian="ru" style:country-asian="RU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Основнийтекст_" style:display-name="Основний текст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НазваниеЗнак" style:display-name="Название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fo:font-size="16pt" style:font-size-asian="16pt" style:font-size-complex="10pt" fo:language="uk" fo:country="UA" style:language-asian="ru" style:country-asian="RU"/>
    </style:style>
    <style:style style:name="ОсновнийтекстІнтервал1pt" style:display-name="Основний текст + Інтервал 1 pt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208in" fo:font-size="9.5pt" style:font-size-asian="9.5pt" style:font-size-complex="9.5pt"/>
    </style:style>
    <style:style style:name="NumberingSymbols" style:display-name="Numbering Symbols" style:family="text"/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ustomer</meta:initial-creator>
    <dc:creator>ЦНАП</dc:creator>
    <meta:creation-date>2026-07-23T12:49:00Z</meta:creation-date>
    <dc:date>2026-07-23T12:49:00Z</dc:date>
    <meta:print-date>2026-07-23T12:48:00Z</meta:print-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93" meta:character-count="1962" meta:row-count="13" meta:non-whitespace-character-count="1672"/>
  </office:meta>
</office:document-meta>
</file>