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вичайний" style:master-page-name="MP0" style:family="paragraph">
      <style:paragraph-properties fo:widows="2" fo:orphans="2" fo:break-before="page" fo:text-align="center" fo:margin-bottom="0in" fo:line-height="115%"/>
    </style:style>
    <style:style style:name="T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0pt" style:language-asian="uk" style:country-asian="UA"/>
    </style:style>
    <style:style style:name="T3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T4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T5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P6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8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10" style:parent-style-name="Звичайний" style:family="paragraph">
      <style:paragraph-properties fo:keep-with-next="always" fo:keep-together="always" fo:widows="2" fo:orphans="2" fo:margin-bottom="0.1388in" fo:line-height="115%" fo:background-color="#FFFFFF">
        <style:tab-stops>
          <style:tab-stop style:type="left" style:position="3.2847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4pt"/>
    </style:style>
    <style:style style:name="P11" style:parent-style-name="Standard" style:family="paragraph">
      <style:paragraph-properties fo:text-align="justify" style:vertical-align="auto" fo:margin-bottom="0in" fo:line-height="115%" fo:margin-right="3.5208in"/>
      <style:text-properties fo:hyphenate="true"/>
    </style:style>
    <style:style style:name="T1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style:language-asian="ru" style:country-asian="RU"/>
    </style:style>
    <style:style style:name="T1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style:language-asian="ru" style:country-asian="RU"/>
    </style:style>
    <style:style style:name="P14" style:parent-style-name="Звичайний" style:family="paragraph">
      <style:paragraph-properties fo:widows="2" fo:orphans="2" fo:text-align="justify" style:vertical-align="auto" fo:margin-bottom="0in" fo:line-height="100%" fo:margin-left="0.0104in" fo:margin-right="3.552in" fo:text-indent="-0.0104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style:language-asian="ru" style:country-asian="RU" fo:hyphenate="true"/>
    </style:style>
    <style:style style:name="P15" style:parent-style-name="Standard" style:family="paragraph">
      <style:paragraph-properties fo:text-align="justify" fo:margin-bottom="0in" fo:line-height="115%" fo:text-indent="0.4923in"/>
    </style:style>
    <style:style style:name="T1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" style:parent-style-name="Шрифтабзацузапромовчанням" style:family="text">
      <style:text-properties style:font-name="Times New Roman" style:font-name-asian="Times New Roman" style:font-name-complex="Times New Roman" style:text-position="super 64.2%" fo:font-size="14pt" style:font-size-asian="14pt" style:font-size-complex="14pt" style:language-asian="ru" style:country-asian="RU"/>
    </style:style>
    <style:style style:name="T1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zh" style:country-asian="CN"/>
    </style:style>
    <style:style style:name="T20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2" style:parent-style-name="Standard" style:family="paragraph">
      <style:paragraph-properties fo:text-align="center" fo:margin-bottom="0in" fo:line-height="115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" style:parent-style-name="Standard" style:family="paragraph">
      <style:paragraph-properties fo:text-align="center" fo:margin-bottom="0in" fo:line-height="115%"/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ru" style:country-asian="RU"/>
    </style:style>
    <style:style style:name="P24" style:parent-style-name="Standard" style:family="paragraph">
      <style:paragraph-properties fo:text-align="center" fo:margin-bottom="0in" fo:line-height="115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" style:parent-style-name="Standard" style:list-style-name="WWNum1" style:family="paragraph">
      <style:paragraph-properties fo:text-align="justify" fo:margin-bottom="0in" fo:line-height="115%"/>
    </style:style>
    <style:style style:name="T2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7" style:parent-style-name="Шрифтабзацузапромовчанням" style:family="text">
      <style:text-properties style:font-name="Times New Roman" style:font-name-complex="Times New Roman" style:letter-kerning="false" fo:font-size="14pt" style:font-size-asian="14pt" style:font-size-complex="14pt" style:language-asian="ru" style:country-asian="RU"/>
    </style:style>
    <style:style style:name="T28" style:parent-style-name="Шрифтабзацузапромовчанням" style:family="text">
      <style:text-properties style:font-name="Times New Roman" style:font-name-complex="Times New Roman" style:letter-kerning="false" fo:font-size="14pt" style:font-size-asian="14pt" style:font-size-complex="14pt" style:language-asian="ru" style:country-asian="RU"/>
    </style:style>
    <style:style style:name="T29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0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color="#000000" fo:font-size="14pt" style:font-size-asian="14pt" style:font-size-complex="14pt" style:language-asian="ru" style:country-asian="RU"/>
    </style:style>
    <style:style style:name="P31" style:parent-style-name="Абзацсписку" style:list-style-name="WWNum1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32" style:parent-style-name="Абзацсписку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33" style:parent-style-name="Standard" style:family="paragraph">
      <style:paragraph-properties fo:text-align="justify" fo:margin-bottom="0in" fo:line-height="115%" fo:margin-right="-0.1972in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6" style:parent-style-name="Standard" style:master-page-name="MP1" style:family="paragraph">
      <style:paragraph-properties fo:break-before="page">
        <style:tab-stops>
          <style:tab-stop style:type="left" style:position="0in"/>
          <style:tab-stop style:type="left" style:position="0.125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ИКОНАВЧИЙ КОМІТЕТ</text:span></text:p>
      <text:p text:style-name="P8"><text:span text:style-name="T9">РІШЕННЯ</text:span></text:p>
      <text:p text:style-name="P10"><text:bookmark-end text:name="bookmark1"/>23 липня 2026<text:s/>року <text:s text:c="23"/>с.Дядьковичі<text:s/><text:s text:c="47"/>№<text:s/>90</text:p>
      <text:p text:style-name="P11"><text:span text:style-name="T12">Про стан готовності захисних споруд цивільного захисту. Передбачення видатків на утримання та приведення у готовність фонду захисних споруд цивільного захисту громади та проведення їх технічної інвентариз</text:span><text:span text:style-name="T13">ації</text:span></text:p>
      <text:p text:style-name="P14"/>
      <text:p text:style-name="P15"><text:span text:style-name="T16">Заслухавши та обговоривши інформацію члена виконавчого комітету Дядьковицької сільської ради Віктора ПІКУЗИ, керуючись ст. 36</text:span><text:span text:style-name="T17">1</text:span><text:span text:style-name="T18"><text:s/>Закону України «Про місцеве самоврядування в Україні», на підставі<text:s/></text:span><text:span text:style-name="T19">Кодексу цивільного захисту</text:span><text:span text:style-name="T20">, виконавчий комітет<text:s/></text:span><text:span text:style-name="T21">Дядьковицької сільської ради</text:span></text:p>
      <text:p text:style-name="P22"/>
      <text:p text:style-name="P23">В И Р І Ш И В:</text:p>
      <text:p text:style-name="P24"/>
      <text:list text:style-name="WWNum1">
        <text:list-item text:start-value="1">
          <text:p text:style-name="P25"><text:span text:style-name="T26">Інформацію члена виконавчого комітету Дядьковицької сільської ради Пікузи В.Я. про<text:s/></text:span><text:span text:style-name="T27">стан готовності захисних споруд цивільного захисту, передбачення видатків на утримання та приведення у готовність фонду захисни</text:span><text:span text:style-name="T28">х споруд цивільного захисту громади та проведення їх технічної інвентаризації</text:span><text:span text:style-name="T29"><text:s/>взяти до уваги.</text:span></text:p>
        </text:list-item>
      </text:list>
      <text:p text:style-name="P30"/>
      <text:list text:style-name="WWNum1" text:continue-numbering="true">
        <text:list-item>
          <text:p text:style-name="P31">Контроль за виконанням даного рішення покласти на заступника сільського голови з питань діяльності виконавчих органів Олега ПРОЦИКА.</text:p>
        </text:list-item>
      </text:list>
      <text:p text:style-name="P32"/>
      <text:p text:style-name="P33"><text:span text:style-name="T34">Сільський голова <text:s text:c="10"/></text:span><text:span text:style-name="T35"><text:s text:c="61"/>Людмила ВІТКОВЕЦЬ</text:span></text:p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увиносці" style:display-name="Текст у виносці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2" style:display-name="WWNum2">
      <text:list-level-style-bullet text:level="1" text:style-name="WW_CharLFO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text:list-style style:name="WW8Num17" style:display-name="WW8Num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ЦНАП</dc:creator>
    <meta:creation-date>2026-08-11T13:43:00Z</meta:creation-date>
    <dc:date>2026-08-11T13:43:00Z</dc:date>
    <meta:print-date>2024-07-17T11:54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86" meta:character-count="1248" meta:row-count="8" meta:non-whitespace-character-count="1064"/>
  </office:meta>
</office:document-meta>
</file>