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00%" fo:margin-right="-0.2958in"/>
    </style:style>
    <style:style style:name="T2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fo:language="uk" fo:country="UA" style:language-asian="uk" style:country-asian="UA"/>
    </style:style>
    <style:style style:name="T3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4" style:parent-style-name="Шрифтабзацузапромовчанням" style:family="text">
      <style:text-properties fo:language="uk" fo:country="UA" style:language-asian="uk" style:country-asian="UA"/>
    </style:style>
    <style:style style:name="T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6" style:parent-style-name="Standard" style:family="paragraph">
      <style:paragraph-properties fo:text-align="center" fo:margin-bottom="0in" fo:line-height="100%" fo:margin-right="-0.2958in"/>
    </style:style>
    <style:style style:name="T7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8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T9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0" style:parent-style-name="Standard" style:family="paragraph">
      <style:paragraph-properties fo:text-align="center" fo:margin-bottom="0in" fo:line-height="100%" fo:margin-right="-0.2958in"/>
    </style:style>
    <style:style style:name="T1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1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T13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style:language-asian="uk" style:country-asian="UA"/>
    </style:style>
    <style:style style:name="T14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15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6" style:parent-style-name="Standard" style:family="paragraph">
      <style:paragraph-properties fo:text-align="center" fo:margin-bottom="0in" fo:line-height="100%" fo:margin-right="-0.2958in"/>
    </style:style>
    <style:style style:name="P17" style:parent-style-name="Standard" style:family="paragraph">
      <style:paragraph-properties fo:text-align="center" fo:margin-bottom="0in" fo:line-height="100%" fo:margin-right="-0.2958in"/>
    </style:style>
    <style:style style:name="T18" style:parent-style-name="Шрифтабзацузапромовчанням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 style:language-asian="uk" style:country-asian="UA"/>
    </style:style>
    <style:style style:name="P19" style:parent-style-name="Standard" style:family="paragraph">
      <style:paragraph-properties fo:margin-bottom="0in" fo:line-height="100%" fo:margin-right="-0.2958in"/>
    </style:style>
    <style:style style:name="T2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T2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style:language-asian="uk" style:country-asian="UA"/>
    </style:style>
    <style:style style:name="T2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background-color="#FFFFFF" fo:language="uk" fo:country="UA" style:language-asian="uk" style:country-asian="UA"/>
    </style:style>
    <style:style style:name="P23" style:parent-style-name="Standard" style:family="paragraph">
      <style:paragraph-properties fo:text-align="justify" fo:margin-bottom="0in" fo:line-height="100%" fo:margin-right="1.9666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24" style:parent-style-name="Standard" style:family="paragraph">
      <style:paragraph-properties fo:text-align="justify" fo:margin-bottom="0in" fo:margin-right="3.6416in"/>
    </style:style>
    <style:style style:name="T25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2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2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P29" style:parent-style-name="Standard" style:family="paragraph">
      <style:paragraph-properties fo:text-align="justify" fo:margin-bottom="0in" fo:line-height="100%" fo:margin-right="1.9666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30" style:parent-style-name="Standard" style:family="paragraph">
      <style:paragraph-properties fo:text-align="justify" fo:margin-bottom="0in" fo:margin-right="-0.0312in" fo:text-indent="0.493in"/>
    </style:style>
    <style:style style:name="T31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3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33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uk" fo:country="UA" style:language-asian="uk" style:country-asian="UA"/>
    </style:style>
    <style:style style:name="T34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uk" fo:country="UA" style:language-asian="uk" style:country-asian="UA"/>
    </style:style>
    <style:style style:name="T35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36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37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fo:language="uk" fo:country="UA" style:language-asian="uk" style:country-asian="UA"/>
    </style:style>
    <style:style style:name="T38" style:parent-style-name="Шрифтабзацузапромовчанням" style:family="text">
      <style:text-properties style:font-name="Times New Roman" style:font-name-asian="Times New Roman" style:font-name-complex="Times New Roman" fo:font-size="14pt" style:font-size-asian="14pt" style:font-size-complex="14pt" style:language-asian="uk" style:country-asian="UA"/>
    </style:style>
    <style:style style:name="P39" style:parent-style-name="Standard" style:family="paragraph">
      <style:paragraph-properties fo:text-align="center" fo:margin-bottom="0in" fo:margin-left="0.3944in" fo:margin-right="-0.1972in" fo:text-indent="-0.1972in">
        <style:tab-stops/>
      </style:paragraph-properties>
    </style:style>
    <style:style style:name="T40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41" style:parent-style-name="Standard" style:list-style-name="WWNum1" style:family="paragraph">
      <style:paragraph-properties fo:text-align="justify" fo:margin-top="0.0194in" fo:margin-bottom="0.0694in"/>
    </style:style>
    <style:style style:name="T4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4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5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6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7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48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49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0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1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2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T53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 fo:language="uk" fo:country="UA"/>
    </style:style>
    <style:style style:name="T54" style:parent-style-name="Шрифтабзацузапромовчанням" style:family="text">
      <style:text-properties style:font-name="Times New Roman" style:font-name-complex="Times New Roman" fo:font-size="14pt" style:font-size-asian="14pt" style:font-size-complex="14pt"/>
    </style:style>
    <style:style style:name="P55" style:parent-style-name="Standard" style:family="paragraph">
      <style:paragraph-properties fo:text-align="justify" fo:margin-bottom="0in" fo:margin-left="0.493in" fo:margin-right="0.0104in" fo:text-indent="-0.1875in">
        <style:tab-stops/>
      </style:paragraph-properties>
    </style:style>
    <style:style style:name="T56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57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58" style:parent-style-name="Standard" style:family="paragraph">
      <style:paragraph-properties fo:text-align="justify" fo:margin-bottom="0in" fo:margin-left="0.493in" fo:margin-right="0.0104in" fo:text-indent="-0.1875in">
        <style:tab-stops/>
      </style:paragraph-properties>
    </style:style>
    <style:style style:name="T59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T60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61" style:parent-style-name="Шрифтабзацузапромовчанням" style:family="text">
      <style:text-properties style:font-name="Times New Roman" style:font-name-asian="Times New Roman" style:font-name-complex="Times New Roman" style:font-weight-complex="bold" style:letter-kerning="false" fo:font-size="14pt" style:font-size-asian="14pt" style:font-size-complex="14pt" fo:language="uk" fo:country="UA" style:language-asian="uk" style:country-asian="UA"/>
    </style:style>
    <style:style style:name="T62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3" style:parent-style-name="Standard" style:family="paragraph">
      <style:paragraph-properties fo:text-align="justify" fo:margin-bottom="0in" fo:line-height="100%" fo:margin-right="-0.1972in"/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name="P64" style:parent-style-name="Standard" style:family="paragraph">
      <style:paragraph-properties fo:text-align="justify" fo:margin-bottom="0in" fo:line-height="100%" fo:margin-right="-0.1972in"/>
    </style:style>
    <style:style style:name="T65" style:parent-style-name="Шрифтабзацузапромовчанням" style:family="text">
      <style:text-properties style:font-name="Times New Roman" style:font-name-asian="Times New Roman" style:font-name-complex="Times New Roman" fo:color="#000000" fo:font-size="14pt" style:font-size-asian="14pt" style:font-size-complex="14pt" style:language-asian="uk" style:country-asian="UA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text:s text:c="3"/></text:span><text:span text:style-name="T3">  </text:span><text:span text:style-name="T4"><draw:frame draw:style-name="a0" draw:name="Рисунок 2" text:anchor-type="as-char" svg:x="0in" svg:y="0in" svg:width="0.56601in" svg:height="0.73454in" style:rel-width="scale" style:rel-height="scale"><draw:image xlink:href="media/image1.png" xlink:type="simple" xlink:show="embed" xlink:actuate="onLoad"/><svg:title/><svg:desc/></draw:frame></text:span><text:span text:style-name="T5">      </text:span></text:p>
      <text:p text:style-name="P6"><text:span text:style-name="T7">ДЯДЬКОВИЦЬКА  СІЛЬСЬКА  РАДА</text:span><text:span text:style-name="T8"><text:line-break/></text:span><text:span text:style-name="T9">РІВНЕНСЬКОГО  РАЙОНУ  РІВНЕНСЬКОЇ  ОБЛАСТІ</text:span></text:p>
      <text:p text:style-name="P10"><text:span text:style-name="T11">                                        (</text:span><text:span text:style-name="T12">58<text:s/></text:span><text:span text:style-name="T13">сесія восьме</text:span><text:span text:style-name="T14"><text:s/>скликання)</text:span><text:span text:style-name="T15">                                        </text:span></text:p>
      <text:p text:style-name="P16"/>
      <text:p text:style-name="P17"><text:span text:style-name="T18">РІШЕННЯ</text:span></text:p>
      <text:p text:style-name="P19"><text:span text:style-name="T20">28 серпня 2026<text:s/></text:span><text:span text:style-name="T21">року                               <text:s text:c="44"/>             №<text:s/></text:span><text:span text:style-name="T22">2650</text:span></text:p>
      <text:p text:style-name="P23"/>
      <text:p text:style-name="P24"><text:span text:style-name="T25">Про затвердження<text:s/></text:span><text:span text:style-name="T26">розрахунків <text:s text:c="2"/>платної соціальної послуги надання ліжко-місця у відділенні стаціонарного догляду</text:span><text:span text:style-name="T27"><text:s/>КЗ «Центр надання соціальних<text:s/></text:span><text:span text:style-name="T28">послуг» Дядьковицької сільської ради Рівненського району Рівненської області</text:span></text:p>
      <text:p text:style-name="P29"/>
      <text:p text:style-name="P30"><text:span text:style-name="T31">Відповідно до ст. 28 Закону України «Про місцеве самоврядування в Україні», та Закону України «Про доступ до публічної інформації» від 13 січня 2011 року №2939-VI,<text:s/></text:span><text:span text:style-name="T32">розглянувши звернення директора КЗ «Центр надання соціальних послуг» Дядьковицької сільської ради Рівненського району Рівненської області, з метою встановлення економічно обґрунтованих тарифів послуги,<text:s/></text:span><text:span text:style-name="T33">за погодженням з постійною комісією<text:s/></text:span><text:span text:style-name="T34">з<text:s/></text:span><text:span text:style-name="T35">бюджету, фінансі</text:span><text:span text:style-name="T36">в та інвестицій, освіти, культури та спорту, охорони здоров'я та соціального захисту населення</text:span><text:span text:style-name="T37">,<text:s/></text:span><text:span text:style-name="T38">сільська рада</text:span></text:p>
      <text:p text:style-name="P39"><text:span text:style-name="T40">В И Р І Ш И Л А:</text:span></text:p>
      <text:list text:style-name="WWNum1">
        <text:list-item text:start-value="1">
          <text:p text:style-name="P41"><text:span text:style-name="T42">Затвердити<text:s/></text:span><text:span text:style-name="T43">розрахунки<text:s/></text:span><text:span text:style-name="T44">платної соціальної послуги надання ліжко-місця у відділенні стаціонарного догляду<text:s/></text:span><text:span text:style-name="T45">комунального закладу «Цен</text:span><text:span text:style-name="T46">тр надання соціальних послуг» Дядьковицької сільської ради Рівненського району Рівненської області з<text:s/></text:span><text:span text:style-name="T47">01 жовтня 2026 року</text:span><text:span text:style-name="T48"><text:s/>в сумі<text:s/></text:span><text:span text:style-name="T49">600,00</text:span><text:span text:style-name="T50"><text:s/>грн.</text:span><text:span text:style-name="T51"><text:s text:c="24"/>(шістсот грн. 00 коп.)</text:span><text:span text:style-name="T52"><text:s/>за<text:s/></text:span><text:span text:style-name="T53">1 день<text:s/></text:span><text:span text:style-name="T54">відповідно до поданих розрахунків.</text:span></text:p>
        </text:list-item>
      </text:list>
      <text:p text:style-name="P55"><text:span text:style-name="T56">2. Секретареві<text:s/></text:span><text:span text:style-name="T57">сільської ради Миколі МОСІЙЧУКУ  з дотриманням вимог Закону України «Про доступ до публічної інформації» оприлюднити рішення на офіційному веб-сайті Дядьковицької сільської ради.</text:span></text:p>
      <text:p text:style-name="P58"><text:span text:style-name="T59">3. Контроль за виконанням даного рішення покласти на постійну комісію з<text:s/></text:span><text:span text:style-name="T60">бюдже</text:span><text:span text:style-name="T61">ту, фінансів та інвестицій, освіти, культури та спорту, охорони здоров'я та соціального захисту населення</text:span><text:span text:style-name="T62">.</text:span></text:p>
      <text:p text:style-name="P63"/>
      <text:p text:style-name="P64"><text:span text:style-name="T65">Сільський  голова                <text:s text:c="38"/>                 Людмила ВІТКОВЕЦЬ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3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 fo:margin-bottom="0.1388in" fo:line-height="115%"/>
      <style:text-properties fo:language="ru" fo:country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ЦНАП</dc:creator>
    <meta:creation-date>2026-09-02T08:31:00Z</meta:creation-date>
    <dc:date>2026-09-02T08:31:00Z</dc:date>
    <meta:print-date>2026-09-02T08:30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88" meta:character-count="1927" meta:row-count="13" meta:non-whitespace-character-count="1642"/>
  </office:meta>
</office:document-meta>
</file>