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in">
        <style:tab-stops>
          <style:tab-stop style:type="left" style:position="1.8604in"/>
        </style:tab-stops>
      </style:paragraph-properties>
    </style:style>
    <style:style style:name="T2" style:parent-style-name="Шрифтабзацузапромовчанням" style:family="text">
      <style:text-properties fo:language="uk" fo:country="UA" style:language-asian="uk" style:country-asian="UA"/>
    </style:style>
    <style:style style:name="T3" style:parent-style-name="Шрифтабзацузазамовчуванням" style:family="text">
      <style:text-properties style:font-name="Times New Roman" style:font-name-complex="Times New Roman" fo:font-weight="bold" style:font-weight-asian="bold" fo:font-size="14pt" style:font-size-asian="14pt" style:font-size-complex="14pt" fo:language="uk" fo:country="UA"/>
    </style:style>
    <style:style style:name="T4" style:parent-style-name="Шрифтабзацузазамовчуванням" style:family="text">
      <style:text-properties style:font-name="Times New Roman" style:font-name-complex="Times New Roman" fo:font-weight="bold" style:font-weight-asian="bold" fo:font-size="14pt" style:font-size-asian="14pt" style:font-size-complex="14pt" fo:language="uk" fo:country="UA"/>
    </style:style>
    <style:style style:name="T5" style:parent-style-name="Шрифтабзацузазамовчуванням" style:family="text">
      <style:text-properties style:font-name="Times New Roman" style:font-name-complex="Times New Roman" fo:font-weight="bold" style:font-weight-asian="bold" fo:font-size="14pt" style:font-size-asian="14pt" style:font-size-complex="14pt" fo:language="uk" fo:country="UA"/>
    </style:style>
    <style:style style:name="P6" style:parent-style-name="Заголовок12" style:family="paragraph">
      <style:paragraph-properties fo:keep-with-next="always" fo:keep-together="always" fo:text-align="center" fo:margin-top="0in" fo:line-height="115%" fo:text-indent="0in">
        <style:tab-stops>
          <style:tab-stop style:type="left" style:position="3.2847in"/>
        </style:tab-stops>
      </style:paragraph-properties>
    </style:style>
    <style:style style:name="T7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8" style:parent-style-name="Заголовок12" style:family="paragraph">
      <style:paragraph-properties fo:keep-with-next="always" fo:keep-together="always" fo:text-align="center" fo:margin-top="0in" fo:line-height="115%" fo:text-indent="0in">
        <style:tab-stops>
          <style:tab-stop style:type="left" style:position="3.2847in"/>
        </style:tab-stops>
      </style:paragraph-properties>
    </style:style>
    <style:style style:name="T9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10" style:parent-style-name="Заголовок12" style:family="paragraph">
      <style:paragraph-properties fo:keep-with-next="always" fo:keep-together="always" fo:text-align="center" fo:margin-top="0in" fo:line-height="115%" fo:text-indent="0in">
        <style:tab-stops>
          <style:tab-stop style:type="left" style:position="3.2847in"/>
        </style:tab-stops>
      </style:paragraph-properties>
      <style:text-properties fo:language="uk" fo:country="UA"/>
    </style:style>
    <style:style style:name="P11" style:parent-style-name="Standard" style:family="paragraph">
      <style:paragraph-properties fo:margin-bottom="0in"/>
    </style:style>
    <style:style style:name="T1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1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1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1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1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1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18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19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0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1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2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3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4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5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6" style:parent-style-name="Standard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7" style:parent-style-name="Standard" style:family="paragraph">
      <style:paragraph-properties fo:text-align="justify" fo:margin-bottom="0in" fo:line-height="100%" fo:text-indent="0.5083in"/>
      <style:text-properties style:font-name="Times New Roman" style:font-name-complex="Times New Roman" fo:font-size="14pt" style:font-size-asian="14pt" style:font-size-complex="14pt" fo:language="uk" fo:country="UA"/>
    </style:style>
    <style:style style:name="P28" style:parent-style-name="Standard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29" style:parent-style-name="Абзацсписку" style:list-style-name="WWNum1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30" style:parent-style-name="Абзацсписку" style:list-style-name="WWNum1" style:family="paragraph">
      <style:paragraph-properties fo:text-align="justify" fo:line-height="100%"/>
    </style:style>
    <style:style style:name="T3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33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color="#000000" fo:font-size="14pt" style:font-size-asian="14pt" style:font-size-complex="14pt" fo:language="uk" fo:country="UA" style:language-asian="ru" style:country-asian="RU"/>
    </style:style>
    <style:style style:name="T34" style:parent-style-name="Шрифтабзацузапромовчанням" style:family="text">
      <style:text-properties style:font-name="Times New Roman" style:font-name-asian="Times New Roman" style:font-name-complex="Times New Roman" style:font-weight-complex="bold" fo:color="#000000" fo:font-size="14pt" style:font-size-asian="14pt" style:font-size-complex="14pt" fo:language="uk" fo:country="UA" style:language-asian="ru" style:country-asian="RU"/>
    </style:style>
    <style:style style:name="T3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6" style:parent-style-name="Абзацсписку" style:list-style-name="WWNum1" style:family="paragraph">
      <style:paragraph-properties fo:text-align="justify" fo:line-height="100%"/>
    </style:style>
    <style:style style:name="T3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38" style:parent-style-name="Абзацсписку" style:list-style-name="WWNum1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39" style:parent-style-name="Абзацсписку" style:list-style-name="WWNum1" style:family="paragraph">
      <style:paragraph-properties fo:text-align="justify" fo:line-height="100%"/>
    </style:style>
    <style:style style:name="T4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1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T42" style:parent-style-name="Шрифтабзацузапромовчанням" style:family="text">
      <style:text-properties style:font-name="Times New Roman" style:font-name-complex="Times New Roman" fo:color="#000000" fo:font-size="14pt" style:font-size-asian="14pt" style:font-size-complex="14pt" fo:language="uk" fo:country="UA"/>
    </style:style>
    <style:style style:name="P43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4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5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6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7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8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9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0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1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2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3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4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5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6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7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8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59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0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1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2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3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4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5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6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7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8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69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7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71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7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/>
    </style:style>
    <style:style style:name="P73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74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75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76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77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78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79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4pt" style:font-size-asian="14pt" style:font-size-complex="14pt" fo:language="uk" fo:country="UA" fo:hyphenate="true"/>
    </style:style>
    <style:style style:name="P80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4pt" style:font-size-asian="14pt" style:font-size-complex="14pt" fo:language="uk" fo:country="UA" fo:hyphenate="true"/>
    </style:style>
    <style:style style:name="P81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4pt" style:font-size-asian="14pt" style:font-size-complex="14pt" fo:language="uk" fo:country="UA" fo:hyphenate="true"/>
    </style:style>
    <style:style style:name="P82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4pt" style:font-size-asian="14pt" style:font-size-complex="14pt" fo:language="uk" fo:country="UA" fo:hyphenate="true"/>
    </style:style>
    <style:style style:name="P83" style:parent-style-name="Звичайний" style:family="paragraph">
      <style:paragraph-properties fo:widows="2" fo:orphans="2" style:vertical-align="auto"/>
      <style:text-properties fo:hyphenate="true"/>
    </style:style>
    <style:style style:name="T84" style:parent-style-name="Шрифтабзацузазамовчуванням" style:family="text">
      <style:text-properties style:font-name="Times New Roman" style:font-name-asian="Calibri" style:font-name-complex="Times New Roman" style:letter-kerning="false" fo:font-size="14pt" style:font-size-asian="14pt" style:font-size-complex="14pt" fo:language="uk" fo:country="UA"/>
    </style:style>
    <style:style style:name="P85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86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87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88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89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9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91" style:parent-style-name="Шрифтабзацузапромовчанням" style:family="text">
      <style:text-properties style:font-name="Tahoma" style:font-name-asian="Times New Roman" style:font-name-complex="Tahoma" fo:font-weight="bold" style:font-weight-asian="bold" style:font-weight-complex="bold" fo:color="#303200" style:letter-kerning="false" fo:font-size="10.5pt" style:font-size-asian="10.5pt" style:font-size-complex="10.5pt" fo:language="uk" fo:country="UA" style:language-asian="ru" style:country-asian="RU"/>
    </style:style>
    <style:style style:name="T92" style:parent-style-name="Шрифтабзацузапромовчанням" style:family="text">
      <style:text-properties style:font-name="Tahoma" style:font-name-asian="Times New Roman" style:font-name-complex="Tahoma" fo:font-weight="bold" style:font-weight-asian="bold" style:font-weight-complex="bold" fo:color="#303200" style:letter-kerning="false" fo:font-size="10.5pt" style:font-size-asian="10.5pt" style:font-size-complex="10.5pt" fo:language="uk" fo:country="UA" style:language-asian="ru" style:country-asian="RU"/>
    </style:style>
    <style:style style:name="T93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font-size="16pt" style:font-size-asian="16pt" style:font-size-complex="16pt" fo:language="uk" fo:country="UA" style:language-asian="ru" style:country-asian="RU"/>
    </style:style>
    <style:style style:name="P94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9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96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97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font-size="16pt" style:font-size-asian="16pt" style:font-size-complex="16pt" fo:language="uk" fo:country="UA" style:language-asian="ru" style:country-asian="RU" fo:hyphenate="true"/>
    </style:style>
    <style:style style:name="P9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99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100" style:parent-style-name="Шрифтабзацузапромовчанням" style:family="text">
      <style:text-properties style:font-name="Times New Roman" style:font-name-asian="Calibri" style:font-name-complex="Times New Roman" style:letter-kerning="false" fo:font-size="14pt" style:font-size-asian="14pt" style:font-size-complex="14pt" fo:language="uk" fo:country="UA"/>
    </style:style>
    <style:style style:name="T101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102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103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uk" fo:country="UA" style:language-asian="ru" style:country-asian="RU"/>
    </style:style>
    <style:style style:name="TableColumn105" style:family="table-column">
      <style:table-column-properties style:column-width="0.4923in"/>
    </style:style>
    <style:style style:name="TableColumn106" style:family="table-column">
      <style:table-column-properties style:column-width="3.7409in"/>
    </style:style>
    <style:style style:name="TableColumn107" style:family="table-column">
      <style:table-column-properties style:column-width="1.3784in"/>
    </style:style>
    <style:style style:name="TableColumn108" style:family="table-column">
      <style:table-column-properties style:column-width="1.7715in"/>
    </style:style>
    <style:style style:name="Table104" style:family="table">
      <style:table-properties style:width="7.3833in" fo:margin-left="-0.684in" table:align="left"/>
    </style:style>
    <style:style style:name="TableRow109" style:family="table-row">
      <style:table-row-properties/>
    </style:style>
    <style:style style:name="TableCell11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11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112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113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ableCell11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1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116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117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11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1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TableCell12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21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122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123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124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Row125" style:family="table-row">
      <style:table-row-properties/>
    </style:style>
    <style:style style:name="TableCell12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2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2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29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130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ableCell13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32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3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34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3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TableRow136" style:family="table-row">
      <style:table-row-properties style:min-row-height="2.7652in"/>
    </style:style>
    <style:style style:name="TableCell13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3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3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40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14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42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4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44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45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46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147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148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ableRow149" style:family="table-row">
      <style:table-row-properties/>
    </style:style>
    <style:style style:name="TableCell15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51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5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5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15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5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5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5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5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159" style:family="table-row">
      <style:table-row-properties/>
    </style:style>
    <style:style style:name="TableCell16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61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6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6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16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6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6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6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6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69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170" style:family="table-row">
      <style:table-row-properties/>
    </style:style>
    <style:style style:name="TableCell17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72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7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74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17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76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7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7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179" style:family="table-row">
      <style:table-row-properties/>
    </style:style>
    <style:style style:name="TableCell18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81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8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8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18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8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8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8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188" style:family="table-row">
      <style:table-row-properties style:min-row-height="3.3131in"/>
    </style:style>
    <style:style style:name="TableCell18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90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9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92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19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94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19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196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9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19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199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200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201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202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ableRow203" style:family="table-row">
      <style:table-row-properties style:min-row-height="0.4812in"/>
    </style:style>
    <style:style style:name="TableCell20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05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0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0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20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20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1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1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12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1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214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15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216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217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218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ableRow219" style:family="table-row">
      <style:table-row-properties/>
    </style:style>
    <style:style style:name="TableCell22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21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2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2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TableCell22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2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2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2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2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229" style:family="table-row">
      <style:table-row-properties/>
    </style:style>
    <style:style style:name="TableCell23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31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232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33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234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23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36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37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238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39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40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241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42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243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44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245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46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ableCell24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4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4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50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51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252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5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254" style:family="table-row">
      <style:table-row-properties/>
    </style:style>
    <style:style style:name="TableCell25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56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TableCell25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5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259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60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261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62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263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264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26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66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6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68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69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27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271" style:family="table-row">
      <style:table-row-properties/>
    </style:style>
    <style:style style:name="TableCell27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7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7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7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7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77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7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79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280" style:family="table-row">
      <style:table-row-properties/>
    </style:style>
    <style:style style:name="TableCell28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82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8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84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28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86" style:parent-style-name="Звичайний" style:family="paragraph">
      <style:paragraph-properties fo:widows="2" fo:orphans="2" fo:text-align="justify" style:vertical-align="auto" fo:margin-bottom="0in" fo:line-height="100%" fo:margin-left="-0.0916in">
        <style:tab-stops/>
      </style:paragraph-properties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87" style:parent-style-name="Звичайний" style:family="paragraph">
      <style:paragraph-properties fo:widows="2" fo:orphans="2" fo:text-align="justify" style:vertical-align="auto" fo:margin-bottom="0in" fo:line-height="100%" fo:margin-left="-0.0916in">
        <style:tab-stops/>
      </style:paragraph-properties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88" style:parent-style-name="Звичайний" style:family="paragraph">
      <style:paragraph-properties fo:widows="2" fo:orphans="2" fo:text-align="justify" style:vertical-align="auto" fo:margin-bottom="0in" fo:line-height="100%" fo:margin-left="-0.0916in" fo:text-indent="0.2187in">
        <style:tab-stops/>
      </style:paragraph-properties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89" style:parent-style-name="Звичайний" style:family="paragraph">
      <style:paragraph-properties fo:widows="2" fo:orphans="2" fo:text-align="justify" style:vertical-align="auto" fo:margin-bottom="0in" fo:line-height="100%" fo:margin-left="-0.0916in" fo:text-indent="0.2187in">
        <style:tab-stops/>
      </style:paragraph-properties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90" style:parent-style-name="Звичайний" style:family="paragraph">
      <style:paragraph-properties fo:widows="2" fo:orphans="2" fo:text-align="justify" style:vertical-align="auto" fo:margin-bottom="0in" fo:line-height="100%" fo:margin-left="-0.0916in" fo:text-indent="0.2187in">
        <style:tab-stops/>
      </style:paragraph-properties>
      <style:text-properties fo:hyphenate="true"/>
    </style:style>
    <style:style style:name="T291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ableCell29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9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294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295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TableRow296" style:family="table-row">
      <style:table-row-properties style:min-row-height="0.7916in"/>
    </style:style>
    <style:style style:name="TableCell29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9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299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00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30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02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03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04" style:parent-style-name="Шрифтабзацузазамовчуванням" style:family="text">
      <style:text-properties style:font-name="Times New Roman" style:font-name-asian="Times New Roman" style:font-name-complex="Times New Roman" fo:font-style="italic" style:font-style-asian="italic" style:font-style-complex="italic" style:letter-kerning="false" style:language-asian="ru" style:country-asian="RU"/>
    </style:style>
    <style:style style:name="T305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06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07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08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30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1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31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12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313" style:family="table-row">
      <style:table-row-properties/>
    </style:style>
    <style:style style:name="TableCell31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1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16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17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31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1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TableCell32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21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22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23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32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25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Calibri" style:font-name-complex="Times New Roman" style:letter-kerning="false" fo:language="uk" fo:country="UA" fo:hyphenate="true"/>
    </style:style>
    <style:style style:name="P326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327" style:family="table-row">
      <style:table-row-properties/>
    </style:style>
    <style:style style:name="TableCell32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2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30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31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33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33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33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3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36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37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P33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P33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P34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P341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TableCell34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3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344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345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346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347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P34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349" style:family="table-row">
      <style:table-row-properties/>
    </style:style>
    <style:style style:name="TableCell35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51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52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53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35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5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56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57" style:parent-style-name="Шрифтабзацузазамовчуванням" style:family="text">
      <style:text-properties style:font-name="Times New Roman" style:font-name-asian="Times New Roman" style:font-name-complex="Times New Roman" fo:color="#C00000" style:letter-kerning="false" fo:language="uk" fo:country="UA" style:language-asian="ru" style:country-asian="RU"/>
    </style:style>
    <style:style style:name="TableCell35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5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36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61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362" style:family="table-row">
      <style:table-row-properties/>
    </style:style>
    <style:style style:name="TableCell36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64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365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66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ableCell36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6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69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70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71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72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73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74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75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76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ableCell37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7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37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8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381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382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P383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384" style:family="table-row">
      <style:table-row-properties/>
    </style:style>
    <style:style style:name="TableCell38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86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style:language-asian="ru" style:country-asian="RU" fo:hyphenate="true"/>
    </style:style>
    <style:style style:name="TableCell38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8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89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390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91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ableCell39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93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394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ableCell39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96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397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98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399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P400" style:parent-style-name="Звичайний" style:family="paragraph">
      <style:paragraph-properties fo:widows="2" fo:orphans="2" fo:text-align="justify" style:vertical-align="auto" fo:margin-bottom="0.1041in" fo:line-height="100%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401" style:parent-style-name="Звичайний" style:family="paragraph">
      <style:paragraph-properties fo:widows="2" fo:orphans="2" fo:text-align="justify" style:vertical-align="auto" fo:margin-bottom="0.1041in" fo:line-height="100%"/>
      <style:text-properties fo:hyphenate="true"/>
    </style:style>
    <style:style style:name="T402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403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P404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405" style:family="table-row">
      <style:table-row-properties/>
    </style:style>
    <style:style style:name="TableCell40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07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40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0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410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411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412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413" style:parent-style-name="Шрифтабзацузазамовчуванням" style:family="text">
      <style:text-properties style:font-name="Times New Roman" style:font-name-asian="Times New Roman" style:font-name-complex="Times New Roman" style:letter-kerning="false" fo:language="uk" fo:country="UA" style:language-asian="ru" style:country-asian="RU"/>
    </style:style>
    <style:style style:name="T414" style:parent-style-name="Шрифтабзацузазамовчуванням" style:family="text">
      <style:text-properties style:font-name="Times New Roman" style:font-name-asian="Calibri" style:font-name-complex="Times New Roman" style:letter-kerning="false" fo:language="uk" fo:country="UA"/>
    </style:style>
    <style:style style:name="TableCell41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16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41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1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Row419" style:family="table-row">
      <style:table-row-properties/>
    </style:style>
    <style:style style:name="TableCell42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21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42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23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42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2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TableCell42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27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style:letter-kerning="false" fo:language="uk" fo:country="UA" style:language-asian="ru" style:country-asian="RU" fo:hyphenate="true"/>
    </style:style>
    <style:style style:name="P42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429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P430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431" style:parent-style-name="Шрифтабзацузазамовчуванням" style:family="text">
      <style:text-properties style:font-name="Times New Roman" style:font-name-asian="Times New Roman" style:font-name-complex="Times New Roman" style:letter-kerning="false" style:language-asian="ru" style:country-asian="RU"/>
    </style:style>
    <style:style style:name="T432" style:parent-style-name="Шрифтабзацузазамовчув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433" style:parent-style-name="Шрифтабзацузазамовчув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434" style:parent-style-name="Шрифтабзацузазамовчув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P435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436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437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/>
    </style:style>
    <style:style style:name="P438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43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440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441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442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 fo:hyphenate="true"/>
    </style:style>
    <style:style style:name="P443" style:parent-style-name="Звичайний" style:family="paragraph">
      <style:paragraph-properties fo:widows="2" fo:orphans="2" style:vertical-align="auto"/>
      <style:text-properties fo:hyphenate="true"/>
    </style:style>
    <style:style style:name="T444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445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 fo:language="uk" fo:country="UA" style:language-asian="ru" style:country-asian="RU"/>
    </style:style>
    <style:style style:name="T446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P447" style:parent-style-name="Звичайний" style:list-style-name="LFO3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2pt" style:font-size-asian="12pt" style:font-size-complex="12pt" fo:language="uk" fo:country="UA" fo:hyphenate="true"/>
    </style:style>
    <style:style style:name="P448" style:parent-style-name="Звичайний" style:list-style-name="LFO3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2pt" style:font-size-asian="12pt" style:font-size-complex="12pt" fo:language="uk" fo:country="UA" fo:hyphenate="true"/>
    </style:style>
    <style:style style:name="P449" style:parent-style-name="Звичайний" style:list-style-name="LFO3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2pt" style:font-size-asian="12pt" style:font-size-complex="12pt" fo:language="uk" fo:country="UA" fo:hyphenate="true"/>
    </style:style>
    <style:style style:name="P450" style:parent-style-name="Звичайний" style:list-style-name="LFO3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2pt" style:font-size-asian="12pt" style:font-size-complex="12pt" fo:language="uk" fo:country="UA" fo:hyphenate="true"/>
    </style:style>
    <style:style style:name="P451" style:parent-style-name="Звичайний" style:list-style-name="LFO3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2pt" style:font-size-asian="12pt" style:font-size-complex="12pt" fo:language="uk" fo:country="UA" fo:hyphenate="true"/>
    </style:style>
    <style:style style:name="P452" style:parent-style-name="Звичайний" style:list-style-name="LFO3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2pt" style:font-size-asian="12pt" style:font-size-complex="12pt" fo:language="uk" fo:country="UA" fo:hyphenate="true"/>
    </style:style>
    <style:style style:name="P453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54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55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56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57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58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59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60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61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62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63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64" style:parent-style-name="Звичайний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65" style:parent-style-name="Звичайний" style:family="paragraph">
      <style:paragraph-properties fo:widows="2" fo:orphans="2" style:vertical-align="auto"/>
      <style:text-properties fo:hyphenate="true"/>
    </style:style>
    <style:style style:name="T466" style:parent-style-name="Шрифтабзацузапромовчанням" style:family="text">
      <style:text-properties style:font-name="Times New Roman" style:font-name-asian="Calibri" style:font-name-complex="Times New Roman" style:letter-kerning="false" fo:font-size="16pt" style:font-size-asian="16pt" style:font-size-complex="16pt" fo:language="uk" fo:country="UA"/>
    </style:style>
    <style:style style:name="T467" style:parent-style-name="Шрифтабзацузапромовчанням" style:family="text">
      <style:text-properties style:font-name="Times New Roman" style:font-name-asian="Calibri" style:font-name-complex="Times New Roman" style:letter-kerning="false" fo:font-size="16pt" style:font-size-asian="16pt" style:font-size-complex="16pt" fo:language="uk" fo:country="UA"/>
    </style:style>
    <style:style style:name="T468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/>
    </style:style>
    <style:style style:name="P469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fo:hyphenate="true"/>
    </style:style>
    <style:style style:name="T470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/>
    </style:style>
    <style:style style:name="T471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/>
    </style:style>
    <style:style style:name="P472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473" style:parent-style-name="Звичайний" style:family="paragraph">
      <style:paragraph-properties fo:widows="2" fo:orphans="2" fo:text-align="justify" style:vertical-align="auto" fo:margin-bottom="0.1041in" fo:line-height="100%" fo:text-indent="0.2187in"/>
      <style:text-properties style:font-name="Times New Roman" style:font-name-asian="Times New Roman" style:font-name-complex="Times New Roman" fo:font-weight="bold" style:font-weight-asian="bold" style:font-weight-complex="bold" fo:color="#303200" style:letter-kerning="false" fo:language="uk" fo:country="UA" style:language-asian="ru" style:country-asian="RU" fo:hyphenate="true"/>
    </style:style>
    <style:style style:name="P474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 fo:hyphenate="true"/>
    </style:style>
    <style:style style:name="P475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 fo:hyphenate="true"/>
    </style:style>
    <style:style style:name="P476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 fo:hyphenate="true"/>
    </style:style>
    <style:style style:name="P477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 fo:hyphenate="true"/>
    </style:style>
    <style:style style:name="P478" style:parent-style-name="Звичайний" style:family="paragraph">
      <style:paragraph-properties fo:widows="2" fo:orphans="2" style:vertical-align="auto"/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 fo:hyphenate="true"/>
    </style:style>
    <style:style style:name="P479" style:parent-style-name="Звичайний" style:family="paragraph">
      <style:paragraph-properties fo:widows="2" fo:orphans="2" style:vertical-align="auto"/>
      <style:text-properties fo:hyphenate="true"/>
    </style:style>
    <style:style style:name="T480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 fo:language="uk" fo:country="UA" style:language-asian="ru" style:country-asian="RU"/>
    </style:style>
    <style:style style:name="T481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style:letter-kerning="false" fo:font-size="14pt" style:font-size-asian="14pt" style:font-size-complex="14pt" fo:language="uk" fo:country="UA" style:language-asian="ru" style:country-asian="RU"/>
    </style:style>
    <style:style style:name="T48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 style:language-asian="ru" style:country-asian="RU"/>
    </style:style>
    <style:style style:name="T483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 fo:language="uk" fo:country="UA" style:language-asian="ru" style:country-asian="RU"/>
    </style:style>
    <style:style style:name="T484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4pt" style:font-size-asian="14pt" style:font-size-complex="14pt" fo:language="uk" fo:country="UA"/>
    </style:style>
    <style:style style:name="T485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 fo:language="uk" fo:country="UA" style:language-asian="ru" style:country-asian="RU"/>
    </style:style>
    <style:style style:name="T486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4pt" fo:language="uk" fo:country="UA" style:language-asian="ru" style:country-asian="RU"/>
    </style:style>
    <style:style style:name="T487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/>
    </style:style>
    <style:style style:name="P488" style:parent-style-name="Звичайний" style:list-style-name="LFO4" style:family="paragraph">
      <style:paragraph-properties fo:widows="2" fo:orphans="2" style:vertical-align="auto"/>
      <style:text-properties style:font-name="Times New Roman" style:font-name-asian="Calibri" style:font-name-complex="Times New Roman" style:letter-kerning="false" fo:font-size="16pt" style:font-size-asian="16pt" style:font-size-complex="16pt" fo:language="uk" fo:country="UA" fo:hyphenate="true"/>
    </style:style>
    <style:style style:name="P489" style:parent-style-name="Звичайний" style:family="paragraph">
      <style:paragraph-properties fo:widows="2" fo:orphans="2" style:vertical-align="auto"/>
      <style:text-properties fo:hyphenate="true"/>
    </style:style>
    <style:style style:name="T490" style:parent-style-name="Шрифтабзацузапромовчанням" style:family="text">
      <style:text-properties style:font-name="Times New Roman" style:font-name-asian="Calibri" style:font-name-complex="Times New Roman" fo:font-weight="bold" style:font-weight-asian="bold" style:letter-kerning="false" fo:font-size="16pt" style:font-size-asian="16pt" style:font-size-complex="16pt" fo:language="uk" fo:country="UA"/>
    </style:style>
    <style:style style:name="T491" style:parent-style-name="Шрифтабзацузапромовчанням" style:family="text">
      <style:text-properties style:font-name="Times New Roman" style:font-name-asian="Calibri" style:font-name-complex="Times New Roman" style:letter-kerning="false" fo:font-size="16pt" style:font-size-asian="16pt" style:font-size-complex="16pt" fo:language="uk" fo:country="UA"/>
    </style:style>
    <style:style style:name="P492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93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94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95" style:parent-style-name="Абзацсписку" style:family="paragraph">
      <style:paragraph-properties fo:text-align="justify" fo:line-height="100%"/>
      <style:text-properties style:font-name="Times New Roman" style:font-name-complex="Times New Roman" fo:font-size="14pt" style:font-size-asian="14pt" style:font-size-complex="14pt" fo:language="uk" fo:country="UA"/>
    </style:style>
    <style:style style:name="P496" style:parent-style-name="Standard" style:family="paragraph">
      <style:paragraph-properties fo:text-align="justify" fo:line-height="100%"/>
      <style:text-properties fo:language="uk" fo:country="UA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/text:p>
      <text:p text:style-name="P6"><text:span text:style-name="T7">ВИКОНАВЧИЙ КОМІТЕТ</text:span><text:bookmark-start text:name="bookmark1"/><text:bookmark-end text:name="bookmark0"/></text:p>
      <text:p text:style-name="P8"><text:span text:style-name="T9">РІШЕННЯ</text:span></text:p>
      <text:p text:style-name="P10"/>
      <text:p text:style-name="P11"><text:span text:style-name="T12">21 вересня<text:s/></text:span><text:span text:style-name="T13">2026 року <text:s text:c="17"/></text:span><text:span text:style-name="T14"><text:s/>с.Дядьковичі <text:s text:c="9"/></text:span><text:span text:style-name="T15"><text:s text:c="35"/></text:span><text:span text:style-name="T16">№</text:span><text:bookmark-end text:name="bookmark1"/><text:span text:style-name="T17"><text:s/>112</text:span></text:p>
      <text:p text:style-name="P18"/>
      <text:p text:style-name="P19">Про забезпечення соціального захисту</text:p>
      <text:p text:style-name="P20">бездомних громадян, громадян похилого</text:p>
      <text:p text:style-name="P21">віку та осіб з інвалідністю, одиноких та</text:p>
      <text:p text:style-name="P22">одиноко проживаючих громадян та</text:p>
      <text:p text:style-name="P23">безпритульних осіб, осіб, які перебувають</text:p>
      <text:p text:style-name="P24">у складних<text:s/>життєвих обставинах в</text:p>
      <text:p text:style-name="P25">осінньо-зимовий період 2026-2027 років</text:p>
      <text:p text:style-name="P26"/>
      <text:p text:style-name="P27"><text:s/>З метою забезпечення соціального захисту бездомних громадян, громадян похилого віку та осіб з інвалідністю, одиноких та одиноко проживаючих громадян та безпритульних осіб, осіб, які перебувають<text:s/>у складних життєвих обставинах, запобігання загибелі від переохолодження в осінньо-зимовий період 2026-2027 років, та керуючись ст. 26 <text:s/>Закону у країни «Про місцеве самоврядування в Україні», виконавчий комітет</text:p>
      <text:p text:style-name="P28"><text:s text:c="44"/><text:s text:c="10"/>ВИРІШИВ:</text:p>
      <text:list text:style-name="WWNum1">
        <text:list-item text:start-value="1">
          <text:p text:style-name="P29">Затвердити склад оперативного штабу для вжиття термінових заходів під час надзвичайних ситуацій в осінньо-зимовий період 2026-2027 років (додається).</text:p>
        </text:list-item>
        <text:list-item>
          <text:p text:style-name="P30"><text:span text:style-name="T31">Затвердити план заходів щодо забезпечення соціального захисту бездомних громадян, грома</text:span><text:span text:style-name="T32">дян похилого віку та осіб з інвалідністю, одиноких та одиноко проживаючих громадян та безпритульних осіб, осіб, які перебувають у складних життєвих обставинах в осінньо-зимовий період 2026-2027 років, у</text:span><text:span text:style-name="T33"><text:s/>складних погодних умовах та під час надзвичайних ситу</text:span><text:span text:style-name="T34">ацій на території Дядьковицької сільської ради</text:span><text:span text:style-name="T35"><text:s/>(додається).</text:span></text:p>
        </text:list-item>
        <text:list-item>
          <text:p text:style-name="P36"><text:span text:style-name="T37">Затвердити перелік пунктів обігріву для громадян в осінньо – зимовий період 2026-2027 років та надання їм інших послуг (додається).</text:span></text:p>
        </text:list-item>
        <text:list-item>
          <text:p text:style-name="P38">Затвердити перелік підприємств, де передбачені<text:s/>додаткові ліжко – місця для тимчасового перебування одиноких та одиноко проживаючих громадян похилого віку, бездомних осіб, які зазнали переохолодження та потребують надання медичної допомоги (додається).</text:p>
        </text:list-item>
        <text:list-item>
          <text:p text:style-name="P39"><text:span text:style-name="T40">Контроль за виконанням даного рішення покласти на<text:s/></text:span><text:span text:style-name="T41">з</text:span><text:span text:style-name="T42">аступника сільського голови з питань діяльності виконавчих органів О.Процика.</text:span></text:p>
        </text:list-item>
      </text:list>
      <text:p text:style-name="P43"/>
      <text:p text:style-name="P44"/>
      <text:p text:style-name="P45">Сільський голова <text:s text:c="54"/>Людмила ВІТКОВЕЦЬ</text:p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soft-page-break/>
      <text:p text:style-name="P69"><text:s text:c="75"/>ЗАТВЕРДЖУЮ</text:p>
      <text:p text:style-name="P70"><text:span text:style-name="T71"><text:s text:c="69"/></text:span><text:span text:style-name="T72">Рішення виконавчого</text:span></text:p>
      <text:p text:style-name="P73"><text:s text:c="81"/><text:s text:c="7"/>комітету Дядьковицької</text:p>
      <text:p text:style-name="P74"><text:s text:c="87"/>сільської ради № <text:s/>112<text:s/>від <text:s/>21.08.2026</text:p>
      <text:p text:style-name="P75"/>
      <text:p text:style-name="P76"/>
      <text:p text:style-name="P77"/>
      <text:p text:style-name="P78">Склад оперативного штабу для вжиття термінових заходів під час надзвичайних ситуацій в<text:s/>осінньо-зимовий період 2026-2027 років, спрямованих на раннє виявлення самотніх людей похилого віку, осіб з інвалідністю, сімей, які опинилися у складних життєвих обставинах, бездомних осіб, безпритульних та безоглядних дітей з метою запобігання їх загибелі від переохолодження в осінньо-зимовий період</text:p>
      <text:p text:style-name="P79">Дядьковицька сільська рада (Процик Олег Юрійович, заступник сільського голови з питань діяльності виконавчих органів, тел. 0989500453)</text:p>
      <text:p text:style-name="P80"><text:s text:c="23"/>КНП «Дядьковицька лікарня з центром паліативної допомоги» Дядьковицької сільської ради Рівненського району Рівненської області <text:s text:c="4"/>(Юрчик Василь Антонович, лікар хірург, тел. 0962130206)</text:p>
      <text:p text:style-name="P81"><text:s text:c="24"/>ПОГ сектору взаємодії з громадами відділу превенції Рівненського районного Управління<text:s/>поліції ГУНП в Рівненській області (Бондарець Микола Фадейович, капітан поліції, тел. 0986312564)</text:p>
      <text:p text:style-name="P82"><text:s text:c="21"/>КЗ «Центр надання соціальних послуг» Дядьковицької сільської ради Рівненського району Рівненської області (Шинкарук Лілія Василівна, соціальний фахівець, тел.0680599640)</text:p>
      <text:p text:style-name="P83"><text:span text:style-name="T84"><text:s text:c="20"/>Відділ освіти, культури та соціального захисту населення Дядьковицької сільської ради (Суха Вікторія Василівна, спеціаліст, тел.0663917361)</text:span></text:p>
      <text:p text:style-name="P85"/>
      <text:p text:style-name="P86"/>
      <text:p text:style-name="P87"/>
      <text:p text:style-name="P88"/>
      <text:p text:style-name="P89"/>
      <text:soft-page-break/>
      <text:p text:style-name="P90"><text:span text:style-name="T91"><text:s text:c="58"/></text:span><text:span text:style-name="T92"><text:s text:c="21"/></text:span><text:span text:style-name="T93">ЗАТВЕРДЖЕНО</text:span></text:p>
      <text:p text:style-name="P94"><text:s text:c="88"/>Рішення виконавчого</text:p>
      <text:p text:style-name="P95"><text:s text:c="88"/>комітету Дядьковицької</text:p>
      <text:p text:style-name="P96"><text:s text:c="87"/>сільської ради №<text:s/>112<text:s text:c="4"/>від <text:s text:c="3"/>21.08.2026<text:s/></text:p>
      <text:p text:style-name="P97"><text:s text:c="20"/><text:s text:c="41"/></text:p>
      <text:p text:style-name="P98"><text:span text:style-name="T99">План</text:span><text:span text:style-name="T100"><text:s/></text:span><text:span text:style-name="T101">заходів щодо забезпечення соціального захисту бездомних громадян, громадян похилого віку та осіб з інвалідністю, одиноких та одиноко проживаючих громадян та безпритульних осіб, осіб, які перебувають у складних</text:span><text:span text:style-name="T102"><text:s/>життєвих обставинах, безпритульних та безоглядних дітей в осінньо-зимовий період 2026-2027 років, у</text:span><text:span text:style-name="T103"><text:s/>складних погодних умовах та під час надзвичайних ситуацій на території Дядьковицької сільської ради</text:span></text:p>
      <table:table table:style-name="Table104">
        <table:table-columns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<text:span text:style-name="T112">№</text:span><text:span text:style-name="T113">п/п</text:span></text:p>
          </table:table-cell>
          <table:table-cell table:style-name="TableCell114">
            <text:p text:style-name="P115"><text:span text:style-name="T116"><text:s text:c="22"/></text:span><text:span text:style-name="T117">Зміст заходу</text:span></text:p>
          </table:table-cell>
          <table:table-cell table:style-name="TableCell118">
            <text:p text:style-name="P119"> Термін<text:s/>виконання</text:p>
          </table:table-cell>
          <table:table-cell table:style-name="TableCell120">
            <text:p text:style-name="P121"><text:span text:style-name="T122">Відповідальні<text:s/></text:span><text:span text:style-name="T123"><text:s text:c="15"/>в</text:span><text:span text:style-name="T124">иконавці</text:span></text:p>
          </table:table-cell>
        </table:table-row>
        <table:table-row table:style-name="TableRow125">
          <table:table-cell table:style-name="TableCell126">
            <text:p text:style-name="P127"><text:s text:c="4"/>1.</text:p>
          </table:table-cell>
          <table:table-cell table:style-name="TableCell128">
            <text:p text:style-name="P129"><text:span text:style-name="T130"><text:s text:c="4"/>Провести установчі засідання оперативних штабів щодо готовності до роботи в осінньо-зимовий період 2026 – 2027 років</text:span></text:p>
          </table:table-cell>
          <table:table-cell table:style-name="TableCell131">
            <text:p text:style-name="P132">До 10.09.2026</text:p>
          </table:table-cell>
          <table:table-cell table:style-name="TableCell133">
            <text:p text:style-name="P134">Орган місцевого самоврядування</text:p>
            <text:p text:style-name="P135"/>
          </table:table-cell>
        </table:table-row>
        <table:table-row table:style-name="TableRow136">
          <table:table-cell table:style-name="TableCell137">
            <text:p text:style-name="P138"><text:s text:c="4"/>2.</text:p>
          </table:table-cell>
          <table:table-cell table:style-name="TableCell139">
            <text:p text:style-name="P140"><text:s text:c="4"/>Активізувати роботу щодо активного виявлення сімей з дітьми, які мають найвищий ризик потрапляння або ймовірне перебування у складних життєвих обставинах, <text:s/>шляхом взаємодії із закладами та установами з питань освіти, охорони здоров’я, а також з органами, установами, закладами, фізичними особами-підприємцями, які в межах своєї компетенції надають на території громади допомогу вразливим групам населення та особам/сім’ям, які перебувають у складних життєвих обставинах, та/або здійснюють їх захист</text:p>
          </table:table-cell>
          <table:table-cell table:style-name="TableCell141">
            <text:p text:style-name="P142">Протягом осінньо-зимового періоду 2026-2027 років</text:p>
          </table:table-cell>
          <table:table-cell table:style-name="TableCell143">
            <text:p text:style-name="P144">Орган місцевого самоврядування</text:p>
            <text:p text:style-name="P145">КЗ «Центр надання соціальних послуг» Дядьковицької сільської ради</text:p>
            <text:p text:style-name="P146"><text:s/>Рівненське районне Управління поліції ГУНП в Рівненській області (сектор взаємодії з громадами відділу<text:s/>превенції)</text:p>
            <text:p text:style-name="P147"><text:span text:style-name="T148">Служба у справах дітей Дядьковицької сільської ради</text:span></text:p>
          </table:table-cell>
        </table:table-row>
        <table:table-row table:style-name="TableRow149">
          <table:table-cell table:style-name="TableCell150">
            <text:p text:style-name="P151"><text:s text:c="4"/>3.</text:p>
          </table:table-cell>
          <table:table-cell table:style-name="TableCell152">
            <text:p text:style-name="P153"><text:s text:c="4"/>В разі потреби за та забезпечити проведення необхідних робіт з ремонту та обслуговування будівель, покрівель, вентиляційних установок, автотранспорту, водо- і тепломереж, опалювальних <text:s/>та освітлювальних систем, каналізації, телефонної мережі, <text:s/>під’їзних шляхів надавачів соціальних послуг</text:p>
          </table:table-cell>
          <table:table-cell table:style-name="TableCell154">
            <text:p text:style-name="P155">До 20.09.2026</text:p>
          </table:table-cell>
          <table:table-cell table:style-name="TableCell156">
            <text:p text:style-name="P157">Керівник КЗ «Центр надання соціальних послуг» Дядьковицької сільської ради</text:p>
            <text:p text:style-name="P158"/>
          </table:table-cell>
        </table:table-row>
        <table:table-row table:style-name="TableRow159">
          <table:table-cell table:style-name="TableCell160">
            <text:p text:style-name="P161"><text:s text:c="3"/>4.</text:p>
          </table:table-cell>
          <table:table-cell table:style-name="TableCell162">
            <text:p text:style-name="P163"><text:s text:c="4"/>Забезпечити наявність<text:s/>альтернативних джерел енергії для надавачів соціальних послуг, закладів охорони здоров’я, пунктів обігріву на випадок довготривалої відсутності енергопостачання в мережі</text:p>
          </table:table-cell>
          <table:table-cell table:style-name="TableCell164">
            <text:p text:style-name="P165">До 20.09.2026</text:p>
          </table:table-cell>
          <table:table-cell table:style-name="TableCell166">
            <text:p text:style-name="P167">Орган місцевого самоврядування</text:p>
            <text:p text:style-name="P168">Керівник КЗ «Центр надання соціальних послуг» Дядьковицької сільської ради</text:p>
            <text:soft-page-break/>
            <text:p text:style-name="P169">Керівник КНП «Дядьковицька лікарня з центром паліативної допомоги» Дядьковицької сільської ради</text:p>
          </table:table-cell>
        </table:table-row>
        <text:soft-page-break/>
        <table:table-row table:style-name="TableRow170">
          <table:table-cell table:style-name="TableCell171">
            <text:p text:style-name="P172"><text:s text:c="3"/>5.</text:p>
          </table:table-cell>
          <table:table-cell table:style-name="TableCell173">
            <text:p text:style-name="P174"><text:s text:c="4"/>Забезпечити проведення перевірки стану захисних укриттів, за потреби приведення їх до належного санітарного і технічного стану, забезпечення запасів продуктів харчування довготривалого зберігання, швидкого приготування, питної води та теплих речей</text:p>
          </table:table-cell>
          <table:table-cell table:style-name="TableCell175">
            <text:p text:style-name="P176">До 01.09.2026</text:p>
          </table:table-cell>
          <table:table-cell table:style-name="TableCell177">
            <text:p text:style-name="P178">Керівники закладів/установ</text:p>
          </table:table-cell>
        </table:table-row>
        <table:table-row table:style-name="TableRow179">
          <table:table-cell table:style-name="TableCell180">
            <text:p text:style-name="P181"><text:s text:c="4"/>6.</text:p>
          </table:table-cell>
          <table:table-cell table:style-name="TableCell182">
            <text:p text:style-name="P183"><text:s text:c="4"/>Виконати заходи з дотримання правил і вимог<text:s/>нормативно-правових актів з питань охорони праці, техніки безпеки та протипожежного захисту; проведення позачергових інструктажів з правил техніки пожежної безпеки; перевірка технічного стану пожежної сигналізації, пожежних резервуарів, первинних засобів пожежогасіння у надавачів соціальних послуг та інщих закладів та установ (у разі необхідності – ремонт і доукомплектування), організація їх доукомплектування (за необхідності) вогнегасниками в межах, передбачених діючими нормативами</text:p>
          </table:table-cell>
          <table:table-cell table:style-name="TableCell184">
            <text:p text:style-name="P185">До 05.09.2026</text:p>
          </table:table-cell>
          <table:table-cell table:style-name="TableCell186">
            <text:p text:style-name="P187">Керівники<text:s/>закладів/установ</text:p>
          </table:table-cell>
        </table:table-row>
        <table:table-row table:style-name="TableRow188">
          <table:table-cell table:style-name="TableCell189">
            <text:p text:style-name="P190"><text:s text:c="4"/>7.</text:p>
          </table:table-cell>
          <table:table-cell table:style-name="TableCell191">
            <text:p text:style-name="P192"><text:s text:c="4"/>Проведення раннього виявлення вразливих категорій осіб, зокрема, шляхом додаткових обстежень одиноких та одиноко проживаючих громадян похилого віку та осіб з інвалідністю, активізації роботи бригад соціального патрулювання на вулицях населених пунктів (у тому числі у нічний час), залучивши до цієї роботи представників громадських, релігійних організацій, волонтерів</text:p>
          </table:table-cell>
          <table:table-cell table:style-name="TableCell193">
            <text:p text:style-name="P194">Протягом осінньо-зимового періоду 2026-2027 років</text:p>
          </table:table-cell>
          <table:table-cell table:style-name="TableCell195">
            <text:p text:style-name="P196">Орган місцевого самоврядування</text:p>
            <text:p text:style-name="P197">Відділ освіти, культури та<text:s/>соціального захисту населення Дядьковицької сільської ради</text:p>
            <text:p text:style-name="P198">КЗ «Центр надання соціальних послуг» Дядьковицької сільської ради</text:p>
            <text:p text:style-name="P199"><text:s/>Рівненське районне Управління поліції ГУНП в Рівненській області (сектор взаємодії з громадами відділу превенції)</text:p>
            <text:p text:style-name="P200"><text:span text:style-name="T201">Служба у справах</text:span><text:span text:style-name="T202"><text:s/>дітей Дядьковицької сільської рад</text:span></text:p>
          </table:table-cell>
        </table:table-row>
        <table:table-row table:style-name="TableRow203">
          <table:table-cell table:style-name="TableCell204">
            <text:p text:style-name="P205"><text:s text:c="4"/>8.</text:p>
          </table:table-cell>
          <table:table-cell table:style-name="TableCell206">
            <text:p text:style-name="P207"><text:s text:c="4"/>Виявлення сімей з дітьми, які потребують надання соціальних послуг і соціального захисту, та проведення профілактичної роботи щодо недопущення перебування дітей довготривалий час на вулиці, особливо у період суттєвого зниження температури повітря, без супроводу дорослих, забезпечення дітей під час перебування на вулиці одягом відповідно до сезону тощо</text:p>
            <text:p text:style-name="P208"/>
          </table:table-cell>
          <table:table-cell table:style-name="TableCell209">
            <text:p text:style-name="P210">Протягом осінньо-зимового періоду 2026-2027 років</text:p>
          </table:table-cell>
          <table:table-cell table:style-name="TableCell211">
            <text:p text:style-name="P212">Орган місцевого самоврядування</text:p>
            <text:p text:style-name="P213">Відділ освіти, культури та соціального захисту населення Дядьковицької сільської ради</text:p>
            <text:p text:style-name="P214">КЗ «Центр надання соціальних послуг» Дядьковицької сільської ради</text:p>
            <text:p text:style-name="P215"><text:s/>Рівненське районне Управління поліції ГУНП в Рівненській області (сектор взаємодії з громадами відділу превенції)</text:p>
            <text:soft-page-break/>
            <text:p text:style-name="P216"><text:span text:style-name="T217">Служба у<text:s/></text:span><text:span text:style-name="T218">справах дітей Дядьковицької сільської ради</text:span></text:p>
          </table:table-cell>
        </table:table-row>
        <text:soft-page-break/>
        <table:table-row table:style-name="TableRow219">
          <table:table-cell table:style-name="TableCell220">
            <text:p text:style-name="P221"><text:s text:c="4"/>9.</text:p>
          </table:table-cell>
          <table:table-cell table:style-name="TableCell222">
            <text:p text:style-name="P223"><text:s text:c="4"/>Забезпечити проведення відповідно до потреби заготівлі картоплі, овочів, фруктів і консервації для організації харчування підопічних надавачів соціальних послуг та закладу охорони здоров’я</text:p>
          </table:table-cell>
          <table:table-cell table:style-name="TableCell224">
            <text:p text:style-name="P225">До 01.11.2026</text:p>
          </table:table-cell>
          <table:table-cell table:style-name="TableCell226">
            <text:p text:style-name="P227">КЗ «Центр надання соціальних послуг» Дядьковицької сільської ради</text:p>
            <text:p text:style-name="P228">КНП «Дядьковицька лікарня з центром паліативної допомоги»</text:p>
          </table:table-cell>
        </table:table-row>
        <table:table-row table:style-name="TableRow229">
          <table:table-cell table:style-name="TableCell230">
            <text:p text:style-name="P231"><text:span text:style-name="T232">1</text:span><text:span text:style-name="T233">0</text:span><text:span text:style-name="T234">.</text:span></text:p>
          </table:table-cell>
          <table:table-cell table:style-name="TableCell235">
            <text:p text:style-name="P236"/>
            <text:p text:style-name="P237"><text:span text:style-name="T238">Залучити, у встановленому порядку, волонтерів, представників благодійних, громадських, релігійних організацій,<text:s/></text:span><text:span text:style-name="T239">органів місцевого самоврядування до надання допомоги одиноким, одиноко проживаючим громадянам</text:span><text:span text:style-name="T240">,</text:span><text:span text:style-name="T241"><text:s/>бездомним особам</text:span><text:span text:style-name="T242"><text:s/>та інших вразливих категорій</text:span><text:span text:style-name="T243"><text:s/></text:span><text:span text:style-name="T244">осіб<text:s/></text:span><text:span text:style-name="T245">(теплих речей, взуття, тощо)</text:span><text:span text:style-name="T246"><text:s/></text:span></text:p>
          </table:table-cell>
          <table:table-cell table:style-name="TableCell247">
            <text:p text:style-name="P248">Протягом осінньо-зимового періоду 2026-2027 років</text:p>
          </table:table-cell>
          <table:table-cell table:style-name="TableCell249">
            <text:p text:style-name="P250">Орган місцевого самоврядування</text:p>
            <text:p text:style-name="P251">Відділ освіти, культури та соціального захисту населення Дядьковицької сільської ради</text:p>
            <text:p text:style-name="P252">КЗ «Центр надання соціальних послуг» Дядьковицької сільської ради</text:p>
            <text:p text:style-name="P253"/>
          </table:table-cell>
        </table:table-row>
        <table:table-row table:style-name="TableRow254">
          <table:table-cell table:style-name="TableCell255">
            <text:p text:style-name="P256">11.</text:p>
          </table:table-cell>
          <table:table-cell table:style-name="TableCell257">
            <text:p text:style-name="P258"><text:span text:style-name="T259">Активізувати роботу роздачі теплого одягу, взуття для одиноких</text:span><text:span text:style-name="T260"><text:s/></text:span><text:span text:style-name="T261">та одиноко проживаючих<text:s/></text:span><text:span text:style-name="T262">громадян похилого віку, бездомних осіб</text:span><text:span text:style-name="T263"><text:s/>та інших вразливих категорій осіб</text:span><text:span text:style-name="T264"><text:s/>в зимовий період, в тому числі у період надзвичайних ситуацій</text:span></text:p>
          </table:table-cell>
          <table:table-cell table:style-name="TableCell265">
            <text:p text:style-name="P266">Протягом осінньо-зимового періоду 2026-2027 років</text:p>
          </table:table-cell>
          <table:table-cell table:style-name="TableCell267">
            <text:p text:style-name="P268">Орган місцевого самоврядування<text:s/></text:p>
            <text:p text:style-name="P269">Відділ освіти, культури та соціального<text:s/>захисту населення Дядьковицької сільської ради</text:p>
            <text:p text:style-name="P270"/>
          </table:table-cell>
        </table:table-row>
        <table:table-row table:style-name="TableRow271">
          <table:table-cell table:style-name="TableCell272">
            <text:p text:style-name="P273"><text:s text:c="5"/>12.</text:p>
          </table:table-cell>
          <table:table-cell table:style-name="TableCell274">
            <text:p text:style-name="P275">Визначити місця для розгортання пунктів обігріву незалежно від суттєвого зниження температури повітря.</text:p>
          </table:table-cell>
          <table:table-cell table:style-name="TableCell276">
            <text:p text:style-name="P277">До 10.09.2026</text:p>
          </table:table-cell>
          <table:table-cell table:style-name="TableCell278">
            <text:p text:style-name="P279">Орган місцевого самоврядування</text:p>
          </table:table-cell>
        </table:table-row>
        <table:table-row table:style-name="TableRow280">
          <table:table-cell table:style-name="TableCell281">
            <text:p text:style-name="P282">13.</text:p>
          </table:table-cell>
          <table:table-cell table:style-name="TableCell283">
            <text:p text:style-name="P284">Здійснювати щоденний моніторинг<text:s/>функціонування місць обігріву та теплого одягу відповідно до потреби.</text:p>
          </table:table-cell>
          <table:table-cell table:style-name="TableCell285">
            <text:p text:style-name="P286"><text:s text:c="3"/>Протягом осінньо-</text:p>
            <text:p text:style-name="P287">зимового</text:p>
            <text:p text:style-name="P288"><text:s/>періоду</text:p>
            <text:p text:style-name="P289">2026-</text:p>
            <text:p text:style-name="P290"><text:span text:style-name="T291">2027 років</text:span></text:p>
          </table:table-cell>
          <table:table-cell table:style-name="TableCell292">
            <text:p text:style-name="P293">Орган місцевого самоврядування</text:p>
            <text:p text:style-name="P294">Відділ освіти, культури та соціального захисту населення Дядьковицької сільської ради</text:p>
            <text:p text:style-name="P295"/>
          </table:table-cell>
        </table:table-row>
        <table:table-row table:style-name="TableRow296">
          <table:table-cell table:style-name="TableCell297">
            <text:p text:style-name="P298"><text:span text:style-name="T299">14</text:span><text:span text:style-name="T300">.</text:span></text:p>
          </table:table-cell>
          <table:table-cell table:style-name="TableCell301">
            <text:p text:style-name="P302"><text:span text:style-name="T303">Створити та обладнати у закладах охорони здоров’я додаткові ліжко-місця для тимчасового перебування одиноких та одиноко проживаючих громадян похилого віку</text:span><text:span text:style-name="T304">,</text:span><text:span text:style-name="T305"> бездомних осіб</text:span><text:span text:style-name="T306"><text:s/>та інших вразливих категорій осіб,</text:span><text:span text:style-name="T307"><text:s/>які зазнали переохолодження та<text:s/></text:span><text:span text:style-name="T308">потребують надання медичної допомоги</text:span></text:p>
          </table:table-cell>
          <table:table-cell table:style-name="TableCell309">
            <text:p text:style-name="P310">До 10.09.2026</text:p>
          </table:table-cell>
          <table:table-cell table:style-name="TableCell311">
            <text:p text:style-name="P312">КНП «Дядьковицька лікарня з центром паліативної допомоги»</text:p>
          </table:table-cell>
        </table:table-row>
        <table:table-row table:style-name="TableRow313">
          <table:table-cell table:style-name="TableCell314">
            <text:p text:style-name="P315"><text:span text:style-name="T316">15</text:span><text:span text:style-name="T317">.</text:span></text:p>
          </table:table-cell>
          <table:table-cell table:style-name="TableCell318">
            <text:p text:style-name="P319">Проводити інформаційно-роз’яснювальну роботу серед населення щодо дій органів соціального захисту населення в осінньо-зимовий період,<text:s/>можливість отримання бездомними громадянами необхідної допомоги, зокрема у період надзвичайних ситуацій (сильних морозів) тощо</text:p>
          </table:table-cell>
          <table:table-cell table:style-name="TableCell320">
            <text:p text:style-name="P321"><text:span text:style-name="T322">П</text:span><text:span text:style-name="T323">остійно</text:span></text:p>
          </table:table-cell>
          <table:table-cell table:style-name="TableCell324">
            <text:p text:style-name="P325">Відділ освіти, культури та соціального захисту населення Дядьковицької сільської ради<text:s/></text:p>
            <text:soft-page-break/>
            <text:p text:style-name="P326">КЗ «Центр надання соціальних послуг» Дядьковицької сільської ради</text:p>
          </table:table-cell>
        </table:table-row>
        <text:soft-page-break/>
        <table:table-row table:style-name="TableRow327">
          <table:table-cell table:style-name="TableCell328">
            <text:p text:style-name="P329"><text:span text:style-name="T330">16</text:span><text:span text:style-name="T331">.</text:span></text:p>
          </table:table-cell>
          <table:table-cell table:style-name="TableCell332">
            <text:p text:style-name="P333">Активізувати вуличну соціальну роботу для перевірки усіх місць можливого перебування бездомних осіб, у тому числі із залученням волонтерів, представників благодійних, громадських, релігійних організацій, органів<text:s/>місцевого самоврядування</text:p>
          </table:table-cell>
          <table:table-cell table:style-name="TableCell334">
            <text:p text:style-name="P335"><text:span text:style-name="T336">П</text:span><text:span text:style-name="T337">ротягом</text:span></text:p>
            <text:p text:style-name="P338">зимового</text:p>
            <text:p text:style-name="P339">періоду</text:p>
            <text:p text:style-name="P340">2026-2027</text:p>
            <text:p text:style-name="P341">років</text:p>
          </table:table-cell>
          <table:table-cell table:style-name="TableCell342">
            <text:p text:style-name="P343">Орган місцевого самоврядування</text:p>
            <text:p text:style-name="P344">КЗ «Центр надання соціальних послуг» Дядьковицької сільської ради</text:p>
            <text:p text:style-name="P345"><text:span text:style-name="T346"><text:s/>Рівненське районне Управління поліції ГУНП в Рівненській області (сектор взаємодії з<text:s/></text:span><text:span text:style-name="T347">громадами відділу превенції)</text:span></text:p>
            <text:p text:style-name="P348"/>
          </table:table-cell>
        </table:table-row>
        <table:table-row table:style-name="TableRow349">
          <table:table-cell table:style-name="TableCell350">
            <text:p text:style-name="P351"><text:span text:style-name="T352">17</text:span><text:span text:style-name="T353">.</text:span></text:p>
          </table:table-cell>
          <table:table-cell table:style-name="TableCell354">
            <text:p text:style-name="P355"><text:span text:style-name="T356">Визначити додаткові місця у закладах / установах соціального захисту /обслуговування тощо для облаштування пунктів обігріву</text:span><text:span text:style-name="T357">.</text:span></text:p>
          </table:table-cell>
          <table:table-cell table:style-name="TableCell358">
            <text:p text:style-name="P359">До 10.09.2026</text:p>
          </table:table-cell>
          <table:table-cell table:style-name="TableCell360">
            <text:p text:style-name="P361">Орган місцевого самоврядування</text:p>
          </table:table-cell>
        </table:table-row>
        <table:table-row table:style-name="TableRow362">
          <table:table-cell table:style-name="TableCell363">
            <text:p text:style-name="P364"><text:span text:style-name="T365"><text:s text:c="3"/>18</text:span><text:span text:style-name="T366">.</text:span></text:p>
          </table:table-cell>
          <table:table-cell table:style-name="TableCell367">
            <text:p text:style-name="P368"><text:span text:style-name="T369">Забезпечити відвідування</text:span><text:span text:style-name="T370">/додаткові обстеження</text:span><text:span text:style-name="T371"><text:s/>за місцем проживання одиноких та одиноко проживаючих громадян похилого віку, осіб з інвалідністю<text:s/></text:span><text:span text:style-name="T372">та інших вразливих категорій осіб, в т. ч. дітей<text:s/></text:span><text:span text:style-name="T373">для запобігання погіршення стану здоров’я</text:span><text:span text:style-name="T374"><text:s/>або загибелі</text:span><text:span text:style-name="T375"><text:s/>внаслідок переохолодження</text:span><text:span text:style-name="T376"><text:s/></text:span></text:p>
          </table:table-cell>
          <table:table-cell table:style-name="TableCell377">
            <text:p text:style-name="P378">Протягом зимового періоду 2026-2027 років</text:p>
          </table:table-cell>
          <table:table-cell table:style-name="TableCell379">
            <text:p text:style-name="P380">КЗ «Центр надання соціальних послуг» Дядьковицької сільської ради</text:p>
            <text:p text:style-name="P381"><text:span text:style-name="T382">Служба у справах дітей Дядьковицької сільської ради</text:span></text:p>
            <text:p text:style-name="P383"/>
          </table:table-cell>
        </table:table-row>
        <table:table-row table:style-name="TableRow384">
          <table:table-cell table:style-name="TableCell385">
            <text:p text:style-name="P386">19.</text:p>
          </table:table-cell>
          <table:table-cell table:style-name="TableCell387">
            <text:p text:style-name="P388"><text:span text:style-name="T389">Забезпечити<text:s/></text:span><text:span text:style-name="T390">проведення інформаційно-роз’яснювальної роботи, у тому числі через засоби<text:s/></text:span><text:span text:style-name="T391">масової інформації, з адресами місць, установ та закладів, де громадяни похилого віку, особи з інвалідністю, бездомні та безпритульні особи зможуть отримати нічліг, одяг та інші послуги</text:span></text:p>
          </table:table-cell>
          <table:table-cell table:style-name="TableCell392">
            <text:p text:style-name="P393"><text:span text:style-name="T394">Протягом зимового періоду 2026-2027 років</text:span></text:p>
          </table:table-cell>
          <table:table-cell table:style-name="TableCell395">
            <text:p text:style-name="P396"><text:span text:style-name="T397">Орган місцевого самоврядуван</text:span><text:span text:style-name="T398">ня<text:s/></text:span><text:span text:style-name="T399">Відділ освіти, культури та соціального захисту населення Дядьковицької сільської ради</text:span></text:p>
            <text:p text:style-name="P400">КЗ «Центр надання соціальних послуг» Дядьковицької сільської ради</text:p>
            <text:p text:style-name="P401"><text:span text:style-name="T402">Рівненське районне Управління поліції ГУНП в Рівненській області (сектор взаємодії з<text:s/></text:span><text:span text:style-name="T403">громадами відділу превенції)</text:span></text:p>
            <text:p text:style-name="P404"/>
          </table:table-cell>
        </table:table-row>
        <table:table-row table:style-name="TableRow405">
          <table:table-cell table:style-name="TableCell406">
            <text:p text:style-name="P407">20.</text:p>
          </table:table-cell>
          <table:table-cell table:style-name="TableCell408">
            <text:p text:style-name="P409"><text:span text:style-name="T410">За необхідності проводити ремонтні роботи будівель, покрівель, вентиляційних установок, водо- і тепломереж, опалювальних та освітлювальних систем, каналізації,<text:s/></text:span><text:span text:style-name="T411">телефонної мережі, <text:s/>під’їзних шляхів</text:span><text:span text:style-name="T412"><text:s/>в<text:s/></text:span><text:span text:style-name="T413">установах/закладах визначених під стаціонарні пункти обігріву.</text:span><text:span text:style-name="T414"><text:s/></text:span></text:p>
          </table:table-cell>
          <table:table-cell table:style-name="TableCell415">
            <text:p text:style-name="P416">Постійно</text:p>
          </table:table-cell>
          <table:table-cell table:style-name="TableCell417">
            <text:p text:style-name="P418">Керівники закладів/установ</text:p>
          </table:table-cell>
        </table:table-row>
        <table:table-row table:style-name="TableRow419">
          <table:table-cell table:style-name="TableCell420">
            <text:p text:style-name="P421">21.</text:p>
          </table:table-cell>
          <table:table-cell table:style-name="TableCell422">
            <text:p text:style-name="P423">Сформувати запаси твердого (рідкого) палива, скрапленого газу (в балонах), дров та іншого палива в установах та закладах на випадок надзвичайних ситуацій на опалювальний сезон.</text:p>
          </table:table-cell>
          <table:table-cell table:style-name="TableCell424">
            <text:p text:style-name="P425">До 15.09.2026</text:p>
          </table:table-cell>
          <table:table-cell table:style-name="TableCell426">
            <text:p text:style-name="P427">Керівники закладів/установ</text:p>
          </table:table-cell>
        </table:table-row>
      </table:table>
      <text:p text:style-name="P428"><text:span text:style-name="T429"> </text:span></text:p>
      <text:soft-page-break/>
      <text:p text:style-name="P430"><text:span text:style-name="T431"> </text:span><text:span text:style-name="T432"><text:s/></text:span><text:span text:style-name="T433"><text:s text:c="67"/></text:span><text:span text:style-name="T434">ЗАТВЕРДЖЕНО</text:span></text:p>
      <text:p text:style-name="P435"><text:span text:style-name="T436"><text:s text:c="69"/></text:span><text:span text:style-name="T437">Рішення виконавчого</text:span></text:p>
      <text:p text:style-name="P438"><text:s text:c="88"/>комітету Дядьковицької</text:p>
      <text:p text:style-name="P439"><text:s text:c="88"/>сільської ради №<text:s/>112<text:s text:c="4"/>від <text:s text:c="3"/>21.08.2026</text:p>
      <text:p text:style-name="P440"><text:s/></text:p>
      <text:p text:style-name="P441"/>
      <text:p text:style-name="P442"/>
      <text:p text:style-name="P443"><text:span text:style-name="T444"><text:s text:c="15"/></text:span><text:span text:style-name="T445">Місця для розгортання пунктів обігріву незалежно від суттєвого <text:s text:c="21"/>зниження температури повітря:</text:span><text:span text:style-name="T446"><text:s text:c="2"/></text:span></text:p>
      <text:list text:style-name="LFO3" text:continue-numbering="true">
        <text:list-item>
          <text:p text:style-name="P447">Приміщення клубу с. Верхівськ, вул. Шевченка,61а;</text:p>
        </text:list-item>
        <text:list-item>
          <text:p text:style-name="P448">Приміщення клубу с. Дядьковичі, вул. Козацький Шлях,44;</text:p>
        </text:list-item>
        <text:list-item>
          <text:p text:style-name="P449">Приміщення клубу с. Милостів, вул. Троїцька,44;</text:p>
        </text:list-item>
        <text:list-item>
          <text:p text:style-name="P450">Приміщення клубу с.Малий Шпаків, вул. Шевченка,1б.</text:p>
        </text:list-item>
        <text:list-item>
          <text:p text:style-name="P451">КНП «Дядьковицька лікарня з центром надання паліативної допомоги», 35361,с. Дядьковичі, вул. Козацький Шлях 107.</text:p>
        </text:list-item>
        <text:list-item>
          <text:p text:style-name="P452">КЗ «Центр надання соціальних послуг», <text:s text:c="2"/>35361,с. Дядьковичі, вул. Козацький Шлях 107Д. <text:s text:c="7"/></text:p>
        </text:list-item>
      </text:list>
      <text:p text:style-name="P453"/>
      <text:p text:style-name="P454"/>
      <text:p text:style-name="P455"/>
      <text:p text:style-name="P456"/>
      <text:p text:style-name="P457"/>
      <text:p text:style-name="P458"/>
      <text:p text:style-name="P459"/>
      <text:p text:style-name="P460"/>
      <text:p text:style-name="P461"/>
      <text:p text:style-name="P462"/>
      <text:p text:style-name="P463"/>
      <text:p text:style-name="P464"/>
      <text:soft-page-break/>
      <text:p text:style-name="P465"><text:span text:style-name="T466"><text:s/></text:span><text:span text:style-name="T467"><text:s text:c="63"/></text:span><text:span text:style-name="T468">ЗАТВЕРДЖЕНО</text:span></text:p>
      <text:p text:style-name="P469"><text:span text:style-name="T470"><text:s text:c="60"/></text:span><text:span text:style-name="T471">Рішення виконавчого</text:span></text:p>
      <text:p text:style-name="P472"><text:s text:c="88"/>комітету Дядьковицької</text:p>
      <text:p text:style-name="P473"><text:s text:c="88"/>сільської ради №<text:s/>112<text:s text:c="3"/>від <text:s text:c="2"/>21.08.2026</text:p>
      <text:p text:style-name="P474"><text:s text:c="2"/></text:p>
      <text:p text:style-name="P475"><text:s text:c="48"/></text:p>
      <text:p text:style-name="P476"/>
      <text:p text:style-name="P477"/>
      <text:p text:style-name="P478"><text:s text:c="45"/>Перелік</text:p>
      <text:p text:style-name="P479"><text:span text:style-name="T480">додаткових ліжко-місць для тимчасового перебування одиноких та одиноко проживаючих громадян похилого віку</text:span><text:span text:style-name="T481">,</text:span><text:span text:style-name="T482"> </text:span><text:span text:style-name="T483">бездомних осіб та<text:s/></text:span><text:span text:style-name="T484">осіб, які перебувають у складних життєвих обставинах</text:span><text:span text:style-name="T485"><text:s/>які зазнали переохолоджен</text:span><text:span text:style-name="T486">ня та потребують надання медичної допомоги</text:span><text:span text:style-name="T487"><text:s/>:</text:span></text:p>
      <text:list text:style-name="LFO4" text:continue-numbering="true">
        <text:list-item>
          <text:p text:style-name="P488">КНП «Дядьковицька лікарня з центром надання паліативної допомоги», 35361,<text:s/>с. Дядьковичі, вул. Козацький Шлях 107.</text:p>
        </text:list-item>
      </text:list>
      <text:p text:style-name="P489"><text:span text:style-name="T490"><text:s text:c="22"/></text:span><text:span text:style-name="T491"><text:s text:c="39"/></text:span></text:p>
      <text:p text:style-name="P492"/>
      <text:p text:style-name="P493"/>
      <text:p text:style-name="P494"/>
      <text:p text:style-name="P495"/>
      <text:p text:style-name="P4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Абзацсписку" style:display-name="Абзац списку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увиносці" style:display-name="Текст у виносці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in" fo:line-height="0.4131in" fo:text-indent="0.7222in" fo:background-color="#FFFFFF"/>
      <style:text-properties style:font-name="Times New Roman" style:font-name-asian="Times New Roman" style:font-name-complex="Times New Roman" fo:font-size="9.5pt" style:font-size-asian="9.5pt" style:font-size-complex="9.5pt" fo:hyphenate="false"/>
    </style:style>
    <style:style style:name="ТекствыноскиЗнак" style:display-name="Текст выноски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HOME</meta:initial-creator>
    <dc:creator>ЦНАП</dc:creator>
    <meta:creation-date>2026-09-03T11:58:00Z</meta:creation-date>
    <dc:date>2026-09-03T11:59:00Z</dc:date>
    <meta:print-date>2025-08-20T13:34:00Z</meta:print-date>
    <meta:template xlink:href="Normal" xlink:type="simple"/>
    <meta:editing-cycles>3</meta:editing-cycles>
    <meta:editing-duration>PT180S</meta:editing-duration>
    <meta:user-defined meta:name="AppVersion">15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9" meta:paragraph-count="31" meta:word-count="2347" meta:character-count="15696" meta:row-count="111" meta:non-whitespace-character-count="13380"/>
  </office:meta>
</office:document-meta>
</file>