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 fo:margin-bottom="0in" fo:line-height="100%" fo:margin-right="-0.0986in"/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fo:language="uk" fo:country="UA" style:language-asian="uk" style:country-asian="UA"/>
    </style:style>
    <style:style style:name="P2" style:parent-style-name="Standard" style:family="paragraph">
      <style:paragraph-properties fo:text-align="center" fo:margin-bottom="0in" fo:line-height="100%" fo:margin-right="-0.2958in"/>
    </style:style>
    <style:style style:name="T3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style:language-asian="uk" style:country-asian="UA"/>
    </style:style>
    <style:style style:name="T4" style:parent-style-name="Шрифтабзацузапромовчанням" style:family="text">
      <style:text-properties fo:language="uk" fo:country="UA" style:language-asian="uk" style:country-asian="UA"/>
    </style:style>
    <style:style style:name="T5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style:language-asian="uk" style:country-asian="UA"/>
    </style:style>
    <style:style style:name="P6" style:parent-style-name="Standard" style:family="paragraph">
      <style:paragraph-properties fo:text-align="center" fo:margin-bottom="0in" fo:line-height="100%" fo:margin-right="-0.2958in"/>
    </style:style>
    <style:style style:name="T7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style:language-asian="uk" style:country-asian="UA"/>
    </style:style>
    <style:style style:name="T8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style:language-asian="uk" style:country-asian="UA"/>
    </style:style>
    <style:style style:name="T9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style:language-asian="uk" style:country-asian="UA"/>
    </style:style>
    <style:style style:name="P10" style:parent-style-name="Standard" style:family="paragraph">
      <style:paragraph-properties fo:text-align="center" fo:margin-bottom="0in" fo:line-height="100%" fo:margin-right="-0.2958in"/>
    </style:style>
    <style:style style:name="T11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12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fo:background-color="#FFFFFF" fo:language="uk" fo:country="UA" style:language-asian="uk" style:country-asian="UA"/>
    </style:style>
    <style:style style:name="T13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fo:background-color="#FFFFFF" style:language-asian="uk" style:country-asian="UA"/>
    </style:style>
    <style:style style:name="T14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15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style:language-asian="uk" style:country-asian="UA"/>
    </style:style>
    <style:style style:name="P16" style:parent-style-name="Standard" style:family="paragraph">
      <style:paragraph-properties fo:text-align="center" fo:margin-bottom="0in" fo:line-height="100%" fo:margin-right="-0.2958in"/>
    </style:style>
    <style:style style:name="T17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style:language-asian="uk" style:country-asian="UA"/>
    </style:style>
    <style:style style:name="P18" style:parent-style-name="Standard" style:family="paragraph">
      <style:paragraph-properties fo:margin-bottom="0in" fo:line-height="100%" fo:margin-right="-0.2958in"/>
    </style:style>
    <style:style style:name="T19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fo:background-color="#FFFFFF" fo:language="uk" fo:country="UA" style:language-asian="uk" style:country-asian="UA"/>
    </style:style>
    <style:style style:name="T20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fo:background-color="#FFFFFF" style:language-asian="uk" style:country-asian="UA"/>
    </style:style>
    <style:style style:name="T21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fo:background-color="#FFFFFF" fo:language="uk" fo:country="UA" style:language-asian="uk" style:country-asian="UA"/>
    </style:style>
    <style:style style:name="P22" style:parent-style-name="Standard" style:family="paragraph">
      <style:paragraph-properties fo:text-align="justify" fo:margin-bottom="0in" fo:line-height="100%" fo:margin-right="1.9666in"/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P23" style:parent-style-name="Standard" style:family="paragraph">
      <style:paragraph-properties fo:text-align="justify" fo:margin-bottom="0in" fo:margin-right="3.6416in"/>
    </style:style>
    <style:style style:name="T24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2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27" style:parent-style-name="Standard" style:family="paragraph">
      <style:paragraph-properties fo:text-align="justify" fo:margin-bottom="0in" fo:line-height="100%" fo:margin-right="1.9666in"/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P28" style:parent-style-name="Standard" style:family="paragraph">
      <style:paragraph-properties fo:text-align="justify" fo:margin-bottom="0in" fo:line-height="100%" fo:margin-right="-0.0312in" fo:text-indent="0.493in"/>
    </style:style>
    <style:style style:name="T29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30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31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fo:language="uk" fo:country="UA" style:language-asian="uk" style:country-asian="UA"/>
    </style:style>
    <style:style style:name="T32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fo:language="uk" fo:country="UA" style:language-asian="uk" style:country-asian="UA"/>
    </style:style>
    <style:style style:name="T33" style:parent-style-name="Шрифтабзацузапромовчанням" style:family="text">
      <style:text-properties style:font-name="Times New Roman" style:font-name-asian="Times New Roman" style:font-name-complex="Times New Roman" style:font-weight-complex="bold" style:letter-kerning="false" fo:font-size="14pt" style:font-size-asian="14pt" style:font-size-complex="14pt" fo:language="uk" fo:country="UA" style:language-asian="uk" style:country-asian="UA"/>
    </style:style>
    <style:style style:name="T34" style:parent-style-name="Шрифтабзацузапромовчанням" style:family="text">
      <style:text-properties style:font-name="Times New Roman" style:font-name-asian="Times New Roman" style:font-name-complex="Times New Roman" style:font-weight-complex="bold" style:letter-kerning="false" fo:font-size="14pt" style:font-size-asian="14pt" style:font-size-complex="14pt" fo:language="uk" fo:country="UA" style:language-asian="uk" style:country-asian="UA"/>
    </style:style>
    <style:style style:name="T35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fo:language="uk" fo:country="UA" style:language-asian="uk" style:country-asian="UA"/>
    </style:style>
    <style:style style:name="T36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uk" style:country-asian="UA"/>
    </style:style>
    <style:style style:name="P37" style:parent-style-name="Standard" style:family="paragraph">
      <style:paragraph-properties fo:text-align="center" fo:margin-bottom="0in" fo:line-height="100%" fo:margin-left="0.3944in" fo:margin-right="-0.1972in" fo:text-indent="-0.1972in">
        <style:tab-stops/>
      </style:paragraph-properties>
    </style:style>
    <style:style style:name="T38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P39" style:parent-style-name="Standard" style:list-style-name="WWNum1" style:family="paragraph">
      <style:paragraph-properties fo:text-align="justify" fo:margin-top="0.0194in" fo:margin-bottom="0.0694in" fo:line-height="100%"/>
    </style:style>
    <style:style style:name="T40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41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4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44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4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8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49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0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1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5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4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5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P58" style:parent-style-name="Standard" style:family="paragraph">
      <style:paragraph-properties fo:text-align="justify" fo:margin-bottom="0in" fo:line-height="100%" fo:margin-left="0.493in" fo:margin-right="0.0104in" fo:text-indent="-0.1875in">
        <style:tab-stops/>
      </style:paragraph-properties>
    </style:style>
    <style:style style:name="T59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60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P61" style:parent-style-name="Standard" style:family="paragraph">
      <style:paragraph-properties fo:text-align="justify" fo:margin-bottom="0in" fo:line-height="100%" fo:margin-left="0.493in" fo:margin-right="0.0104in" fo:text-indent="-0.1875in">
        <style:tab-stops/>
      </style:paragraph-properties>
    </style:style>
    <style:style style:name="T62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63" style:parent-style-name="Шрифтабзацузапромовчанням" style:family="text">
      <style:text-properties style:font-name="Times New Roman" style:font-name-asian="Times New Roman" style:font-name-complex="Times New Roman" style:font-weight-complex="bold" style:letter-kerning="false" fo:font-size="14pt" style:font-size-asian="14pt" style:font-size-complex="14pt" fo:language="uk" fo:country="UA" style:language-asian="uk" style:country-asian="UA"/>
    </style:style>
    <style:style style:name="T64" style:parent-style-name="Шрифтабзацузапромовчанням" style:family="text">
      <style:text-properties style:font-name="Times New Roman" style:font-name-asian="Times New Roman" style:font-name-complex="Times New Roman" style:font-weight-complex="bold" style:letter-kerning="false" fo:font-size="14pt" style:font-size-asian="14pt" style:font-size-complex="14pt" fo:language="uk" fo:country="UA" style:language-asian="uk" style:country-asian="UA"/>
    </style:style>
    <style:style style:name="T65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P66" style:parent-style-name="Standard" style:family="paragraph">
      <style:paragraph-properties fo:text-align="justify" fo:margin-bottom="0in" fo:line-height="100%" fo:margin-right="-0.1972in"/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P67" style:parent-style-name="Standard" style:family="paragraph">
      <style:paragraph-properties fo:text-align="justify" fo:margin-bottom="0in" fo:line-height="100%" fo:margin-right="-0.1972in"/>
    </style:style>
    <style:style style:name="T68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P69" style:parent-style-name="Standard" style:family="paragraph">
      <style:text-properties fo:language="uk" fo:country="UA"/>
    </style:style>
    <style:style style:name="T70" style:parent-style-name="Шрифтабзацузапромовчанням" style:family="text">
      <style:text-properties style:font-name="Times New Roman" style:font-name-complex="Times New Roman" fo:language="uk" fo:country="UA"/>
    </style:style>
    <style:style style:name="T71" style:parent-style-name="Шрифтабзацузапромовчанням" style:family="text">
      <style:text-properties style:font-name="Times New Roman" style:font-name-complex="Times New Roman" fo:language="uk" fo:country="UA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ПРОЄКТ</text:p>
      <text:p text:style-name="P2"><text:span text:style-name="T3">  </text:span><text:span text:style-name="T4"><draw:frame draw:style-name="a0" draw:name="Рисунок 2" text:anchor-type="as-char" svg:x="0in" svg:y="0in" svg:width="0.66654in" svg:height="0.83404in" style:rel-width="scale" style:rel-height="scale"><draw:image xlink:href="media/image1.png" xlink:type="simple" xlink:show="embed" xlink:actuate="onLoad"/><svg:title/><svg:desc/></draw:frame></text:span><text:span text:style-name="T5">      </text:span></text:p>
      <text:p text:style-name="P6"><text:span text:style-name="T7">ДЯДЬКОВИЦЬКА  СІЛЬСЬКА  РАДА</text:span><text:span text:style-name="T8"><text:line-break/></text:span><text:span text:style-name="T9">РІВНЕНСЬКОГО  РАЙОНУ  РІВНЕНСЬКОЇ  ОБЛАСТІ</text:span></text:p>
      <text:p text:style-name="P10"><text:span text:style-name="T11">                                        (</text:span><text:span text:style-name="T12">___<text:s/></text:span><text:span text:style-name="T13">сесія восьме</text:span><text:span text:style-name="T14"><text:s/>скликання)</text:span><text:span text:style-name="T15">                                        </text:span></text:p>
      <text:p text:style-name="P16"><text:span text:style-name="T17">РІШЕННЯ</text:span></text:p>
      <text:p text:style-name="P18"><text:span text:style-name="T19">_______<text:s/></text:span><text:span text:style-name="T20">року                               <text:s text:c="44"/>             №<text:s/></text:span><text:span text:style-name="T21">_____</text:span></text:p>
      <text:p text:style-name="P22"/>
      <text:p text:style-name="P23"><text:span text:style-name="T24">Про затвердження<text:s/></text:span><text:span text:style-name="T25">розрахунків <text:s text:c="2"/>платної соціальної послуги надання ліжко-місця у відділенні стаціонарного догляду <text:s/>КЗ «Центр надання соціальних<text:s/></text:span><text:span text:style-name="T26">послуг» Дядьковицької сільської ради Рівненського району Рівненської області</text:span></text:p>
      <text:p text:style-name="P27"/>
      <text:p text:style-name="P28"><text:span text:style-name="T29">Відповідно до ст. 28 Закону України «Про місцеве самоврядування в Україні», та Закону України «Про доступ до публічної інформації» від 13 січня 2011 року №2939-VI,<text:s/></text:span><text:span text:style-name="T30">розглянувши звернення директора КЗ «Центр надання соціальних послуг» Дядьковицької сільської ради Рівненського району Рівненської області, з метою встановлення економічно обґрунтованих тарифів послуги,<text:s/></text:span><text:span text:style-name="T31">за погодженням з постійною комісією<text:s/></text:span><text:span text:style-name="T32">з<text:s/></text:span><text:span text:style-name="T33">бюджету, фінансі</text:span><text:span text:style-name="T34">в та інвестицій, освіти, культури та спорту, охорони здоров'я та соціального захисту населення</text:span><text:span text:style-name="T35">,<text:s/></text:span><text:span text:style-name="T36">сільська рада</text:span></text:p>
      <text:p text:style-name="P37"><text:span text:style-name="T38">В И Р І Ш И Л А:</text:span></text:p>
      <text:list text:style-name="WWNum1">
        <text:list-item text:start-value="1">
          <text:p text:style-name="P39"><text:span text:style-name="T40">Затвердити<text:s/></text:span><text:span text:style-name="T41">розрахунки<text:s/></text:span><text:span text:style-name="T42">платної соціальної послуги надання ліжко-місця у відділенні стаціонарного догляду<text:s/></text:span><text:span text:style-name="T43">комунального закладу «Цен</text:span><text:span text:style-name="T44">тр надання соціальних послуг» Дядьковицької сільської ради Рівненського району Рівненської області з<text:s/></text:span><text:span text:style-name="T45">01<text:s/></text:span><text:span text:style-name="T46">жовтня</text:span><text:span text:style-name="T47"><text:s/>2026 року</text:span><text:span text:style-name="T48"><text:s/>в сумі<text:s/></text:span><text:span text:style-name="T49">6</text:span><text:span text:style-name="T50">00,00</text:span><text:span text:style-name="T51"><text:s/>грн.</text:span><text:span text:style-name="T52"><text:s text:c="24"/>(</text:span><text:span text:style-name="T53">шіст</text:span><text:span text:style-name="T54">сот грн. 00 коп.)</text:span><text:span text:style-name="T55"><text:s/>за<text:s/></text:span><text:span text:style-name="T56">1 день<text:s/></text:span><text:span text:style-name="T57">відповідно до поданих розрахунків.</text:span></text:p>
        </text:list-item>
      </text:list>
      <text:p text:style-name="P58"><text:span text:style-name="T59">2. Секретареві<text:s/></text:span><text:span text:style-name="T60">сільської ради Миколі МОСІЙЧУКУ  з дотриманням вимог Закону України «Про доступ до публічної інформації» оприлюднити рішення на офіційному веб-сайті Дядьковицької сільської ради.</text:span></text:p>
      <text:p text:style-name="P61"><text:span text:style-name="T62">3. Контроль за виконанням даного рішення покласти на постійну комісію з<text:s/></text:span><text:span text:style-name="T63">бюдже</text:span><text:span text:style-name="T64">ту, фінансів та інвестицій, освіти, культури та спорту, охорони здоров'я та соціального захисту населення</text:span><text:span text:style-name="T65">.</text:span></text:p>
      <text:p text:style-name="P66"/>
      <text:p text:style-name="P67"><text:span text:style-name="T68">Сільський  голова                <text:s text:c="38"/>                 Людмила ВІТКОВЕЦЬ</text:span></text:p>
      <text:p text:style-name="P69"/>
      <text:p text:style-name="Standard"><text:span text:style-name="T70"><text:s/>Проєкт рішення підготував секретар сільс</text:span><text:span text:style-name="T71">ької ради <text:s text:c="48"/>Микола МОСІЙЧУК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4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uk" fo:country="UA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 fo:margin-bottom="0.1388in" fo:line-height="115%"/>
      <style:text-properties fo:language="ru" fo:country="RU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0.984in" fo:margin-bottom="0.5902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ЦНАП</dc:creator>
    <meta:creation-date>2026-08-20T07:01:00Z</meta:creation-date>
    <dc:date>2026-08-20T07:01:00Z</dc:date>
    <meta:print-date>2022-12-26T11:37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4" meta:word-count="305" meta:character-count="2040" meta:row-count="14" meta:non-whitespace-character-count="1739"/>
  </office:meta>
</office:document-meta>
</file>